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2d9797d5032597771ddbe7e849b316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al:location"/><text:bookmark-start text:name="__RefHeading___viewing_location_in_google_maps_1"/><text:bookmark-start text:name="viewing_location_in_google_maps"/>3.07. Viewing location in Google Maps<text:bookmark-end text:name="__RefHeading___viewing_location_in_google_maps_1"/><text:bookmark-end text:name="viewing_location_in_google_maps"/></text:h>
      <text:p text:style-name="Text_20_body">If the precise geographical location of the supplier or customer is known, the <text:span text:style-name="Strong_20_Emphasis">Lat</text:span> and <text:span text:style-name="Strong_20_Emphasis">Long</text:span> fields can be completed in the <text:span text:style-name="Emphasis">Photo</text:span> tab. Entries are made in these fields thus:</text:p>
      <text:list text:style-name="List_20_1" text:continue-numbering="false">
        <text:list-item>
          <text:p text:style-name="List_20_1_Content_First"> decimal degrees, and not degrees, minutes and seconds</text:p>
        </text:list-item>
        <text:list-item>
          <text:p text:style-name="List_20_1_Content"> in the <text:span text:style-name="Strong_20_Emphasis">Lat</text:span> field, locations south of the Equator are entered as negative - i.e. the number is preceded by a '-' sign</text:p>
        </text:list-item>
        <text:list-item>
          <text:p text:style-name="List_20_1_Content_Last"> in the <text:span text:style-name="Strong_20_Emphasis">Long</text:span> field, locations west of the Prime meridian are entered as negative - i.e. the number is preceded by a '-' sign</text:p>
        </text:list-item>
      </text:list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on't know a precise location? Using Google Maps find the desired location and place the cursor on it. Right click and select <text:span text:style-name="Strong_20_Emphasis">What's here</text:span> from the drop down list.  The geographical co-ordinates are displayed at the top of the screen. These should be noted and copied to the appropriate <text:span text:style-name="Strong_20_Emphasis">Lat</text:span> and <text:span text:style-name="Strong_20_Emphasis">Long</text:span> fields in mSupply®</text:p></table:table-cell></table:table-row></table:table></draw:text-box></draw:frame></text:p>
      <text:p text:style-name="Text_20_body">In our example, the location of the imaginary Acme Pharmaceuticals is on Chetrapati in Kathmandu. Click on the <text:span text:style-name="Strong_20_Emphasis">Google Maps</text:span> button to display a map of the vicinity, with the precise location pinpointed by a green arrow.</text:p>
      <text:p text:style-name="Text_20_body"><draw:frame draw:style-name="mediacenter" draw:name="0" text:anchor-type="paragraph" draw:z-index="0" svg:width="14.552083333333cm" svg:height="11.243216765873cm"><draw:image xlink:href="Pictures/c2d9797d5032597771ddbe7e849b3165.png" xlink:type="simple" xlink:show="embed" xlink:actuate="onLoad"/></draw:frame>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3.1. Logging in</text:span> | | Next: <text:span text:style-name="Strong_20_Emphasis">3.3. Working with lists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23::34:48</meta:creation-date>
    <dc:creator>Generated</dc:creator>
    <dc:date>2026-09-10T23::34:48</dc:date>
    <dc:language>en-US</dc:language>
    <meta:editing-cycles>1</meta:editing-cycles>
    <meta:editing-duration>PT0S</meta:editing-duration>
    <dc:title>tutorial:location</dc:title>
  </office:meta>
</office:document-meta>
</file>