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844421473a55a860bb04690511f56e.png"/>
  <manifest:file-entry manifest:media-type="image/png" manifest:full-path="Pictures/1511db1d0222be3e24cf213daa54836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al:navigator"/><text:bookmark-start text:name="__RefHeading___the_navigator_1"/><text:bookmark-start text:name="the_navigator"/>3.04. The navigator<text:bookmark-end text:name="__RefHeading___the_navigator_1"/><text:bookmark-end text:name="the_navigator"/></text:h>
      <text:h text:style-name="Heading_20_3" text:outline-level="3"><text:bookmark-start text:name="__RefHeading___overview_2"/><text:bookmark-start text:name="overview"/>Overview<text:bookmark-end text:name="__RefHeading___overview_2"/><text:bookmark-end text:name="overview"/></text:h>
      <text:p text:style-name="Text_20_body">The mSupply® Navigator provides access to most of the functions you will be using regularly in mSupply®. You will learn that many of these functions may also be opened with shortcut key sequences from the various <text:span text:style-name="Strong_20_Emphasis">Menu items</text:span>, and once you have gained some experience, you may find it quicker to use the shortcuts.</text:p>
      <text:p text:style-name="Text_20_body"><draw:frame draw:style-name="mediacenter" draw:name="0" text:anchor-type="paragraph" draw:z-index="0" svg:width="22.489583333333cm" style:rel-width="100%" svg:height="15.747576208514cm" style:rel-height="scale"><draw:image xlink:href="Pictures/12844421473a55a860bb04690511f56e.png" xlink:type="simple" xlink:show="embed" xlink:actuate="onLoad"/></draw:frame></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he Navigator always opens at the <text:span text:style-name="Strong_20_Emphasis">Customers</text:span> screen in Store mode, shown above, or the <text:span text:style-name="Strong_20_Emphasis">Patients</text:span> screen in Dispensary mode, shown below:</text:p></table:table-cell></table:table-row></table:table></draw:text-box></draw:frame></text:p>
      <text:p text:style-name="Text_20_body"><draw:frame draw:style-name="mediacenter" draw:name="1" text:anchor-type="paragraph" draw:z-index="1" svg:width="22.489583333333cm" style:rel-width="100%" svg:height="15.747576208514cm" style:rel-height="scale"><draw:image xlink:href="Pictures/1511db1d0222be3e24cf213daa54836d.png" xlink:type="simple" xlink:show="embed" xlink:actuate="onLoad"/></draw:frame></text:p>
      <text:p text:style-name="Text_20_body">Displayed along the top of the screen are four items of information:</text:p>
      <text:list text:style-name="List_20_1" text:continue-numbering="false">
        <text:list-item>
          <text:p text:style-name="List_20_1_Content_First"> the <text:span text:style-name="Strong_20_Emphasis">mode</text:span> selected at logon (store or dispensary),</text:p>
        </text:list-item>
        <text:list-item>
          <text:p text:style-name="List_20_1_Content"> the <text:span text:style-name="Strong_20_Emphasis">store</text:span> in which you are working - for most users, “General”,</text:p>
        </text:list-item>
        <text:list-item>
          <text:p text:style-name="List_20_1_Content"> the active <text:span text:style-name="Strong_20_Emphasis">data file</text:span>,</text:p>
        </text:list-item>
        <text:list-item>
          <text:p text:style-name="List_20_1_Content_Last"> the <text:span text:style-name="Strong_20_Emphasis">user</text:span> currently logged on.</text:p>
        </text:list-item>
      </text:list>
      <text:p text:style-name="Text_20_body">Immediately below this, there are six large icons, <text:span text:style-name="Strong_20_Emphasis">Customers</text:span> <text:span text:style-name="Emphasis">or</text:span> <text:span text:style-name="Strong_20_Emphasis">Patients, Suppliers ……. Admin</text:span> .“ Click on the icon appropriate to the task you are performing, and you will be presented with a panel displaying annotated icons listing the available functions and procedures; these are in turn selected either by clicking on the icon of your choice with the mouse, or by advancing through the icons with the right or left arrow keys and pressing the <text:span text:style-name="Strong_20_Emphasis">Enter</text:span> key. You will be using the <text:span text:style-name="Strong_20_Emphasis">Items</text:span> panel of the Navigator in the next step in the tutorial, and as the same procedures are common to all panels, you will quickly become familiar with them.</text:p>
      <text:p text:style-name="Text_20_body">The bottom right area of the Navigator screen is available for displaying your own logo - the logo of “Acme Medical Supplies” is displayed in our example. The placing of your logo is performed by choosing  <text:span text:style-name="Strong_20_Emphasis">File &gt; Preferences &gt; Logo</text:span>. You can also read how to do it her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3.1. Logging in</text:span> | | Next: <text:span text:style-name="Strong_20_Emphasis">3.3. Working with lis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3::45:39</meta:creation-date>
    <dc:creator>Generated</dc:creator>
    <dc:date>2026-09-03T03::45:39</dc:date>
    <dc:language>en-US</dc:language>
    <meta:editing-cycles>1</meta:editing-cycles>
    <meta:editing-duration>PT0S</meta:editing-duration>
    <dc:title>tutorial:navigator</dc:title>
  </office:meta>
</office:document-meta>
</file>