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388e46ec1c10fdbdea620b38b7fd09.png"/>
  <manifest:file-entry manifest:media-type="image/png" manifest:full-path="Pictures/5ec1e8393cdd3489b31fe9589aa84d46.png"/>
  <manifest:file-entry manifest:media-type="image/png" manifest:full-path="Pictures/e31d212deb7c581e988894a2085c95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opening_example_datafile"/><text:bookmark-start text:name="__RefHeading___opening_the_example_data_file_1"/><text:bookmark-start text:name="opening_the_example_data_file"/>3.03. Opening the example data file<text:bookmark-end text:name="__RefHeading___opening_the_example_data_file_1"/><text:bookmark-end text:name="opening_the_example_data_file"/></text:h>
      <text:p text:style-name="Text_20_body">You will have two icons on your desktop - double-click the <text:span text:style-name="Strong_20_Emphasis">mSupply</text:span> icon.</text:p>
      <text:p text:style-name="Text_20_body">If you are opening mSupply® for the first time, the program should automatically open the example data file.</text:p>
      <text:p text:style-name="Text_20_body">The full path to the data file is displayed, along with other useful information by choosing <text:span text:style-name="Strong_20_Emphasis">Menu &gt;Help&gt;About mSupply</text:span>:</text:p>
      <text:p text:style-name="Text_20_body"><draw:frame draw:style-name="mediacenter" draw:name="0" text:anchor-type="paragraph" draw:z-index="0" svg:width="11.90625cm" svg:height="8.7419763513513cm"><draw:image xlink:href="Pictures/1e388e46ec1c10fdbdea620b38b7fd09.png" xlink:type="simple" xlink:show="embed" xlink:actuate="onLoad"/></draw:frame></text:p>
      <text:p text:style-name="Text_20_body">If you have already been using mSupply® and have another data file open, but would like to open the example data file for use with this tutorial, then you can use the mSupply® menu <text:span text:style-name="Strong_20_Emphasis">File &gt; Open data file… </text:span>to open the example data file. In Windows, by default the example data folder is stored inside <text:span text:style-name="Strong_20_Emphasis">c:/mSupply/database/</text:span>; navigate to the location and open the data file.  </text:p>
      <text:p text:style-name="Text_20_body"><draw:frame draw:style-name="mediacenter" draw:name="1" text:anchor-type="paragraph" draw:z-index="1" svg:width="15.875cm" svg:height="9.0714285714286cm"><draw:image xlink:href="Pictures/5ec1e8393cdd3489b31fe9589aa84d46.png" xlink:type="simple" xlink:show="embed" xlink:actuate="onLoad"/></draw:frame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f you have chosen a different location from the one suggested by the installer, the example folder will be in your chosen location.</text:p></table:table-cell></table:table-row></table:table></draw:text-box></draw:frame></text:p>
      <text:p text:style-name="Text_20_body">A password entry window is presented as mSupply® opens up a data file. The message panel informs the user that the example data base is in use.</text:p>
      <text:p text:style-name="Text_20_body"><draw:frame draw:style-name="mediacenter" draw:name="2" text:anchor-type="paragraph" draw:z-index="2" svg:width="11.90625cm" svg:height="10.897245762712cm"><draw:image xlink:href="Pictures/e31d212deb7c581e988894a2085c9540.png" xlink:type="simple" xlink:show="embed" xlink:actuate="onLoad"/></draw:frame></text:p>
      <text:p text:style-name="Text_20_body">The <text:span text:style-name="Strong_20_Emphasis">“User 1” (pass= “user1”)</text:span> entry should be highlighted, but if it is not, it should be selected. Enter “user1” (without the quotes) at <text:span text:style-name="Strong_20_Emphasis">2.Enter your password</text:span>.</text:p>
      <text:p text:style-name="Text_20_body">The <text:span text:style-name="Strong_20_Emphasis">Choose store ….</text:span> . drop-down list will display <text:span text:style-name="Strong_20_Emphasis">General</text:span>, and the <text:span text:style-name="Strong_20_Emphasis">Choose login mode …</text:span> drop-down list will display <text:span text:style-name="Strong_20_Emphasis">Store</text:span> - these should not be changed. Click the <text:span text:style-name="Strong_20_Emphasis">OK</text:span> button. After you have logged on, the Navigator screen appears: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3.1. Logging in</text:span> | | Next: <text:span text:style-name="Strong_20_Emphasis">3.3. Working with lis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4:41</meta:creation-date>
    <dc:creator>Generated</dc:creator>
    <dc:date>2026-09-03T03::44:41</dc:date>
    <dc:language>en-US</dc:language>
    <meta:editing-cycles>1</meta:editing-cycles>
    <meta:editing-duration>PT0S</meta:editing-duration>
    <dc:title>tutorial:opening_example_datafile</dc:title>
  </office:meta>
</office:document-meta>
</file>