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13440ef801d09770eca2d8773492912.png"/>
  <manifest:file-entry manifest:media-type="image/png" manifest:full-path="Pictures/404c0e75f4eaaef0bf61afe951372e5b.png"/>
  <manifest:file-entry manifest:media-type="image/png" manifest:full-path="Pictures/ecaf932d648a6d6cce6c1dc3d94361c4.png"/>
  <manifest:file-entry manifest:media-type="image/png" manifest:full-path="Pictures/1304d6f64e08256bb6c52ae14bd43c97.png"/>
  <manifest:file-entry manifest:media-type="image/png" manifest:full-path="Pictures/9d1a80b4dd77fd2a2fb0dccda98560c7.png"/>
  <manifest:file-entry manifest:media-type="image/png" manifest:full-path="Pictures/8ba14776c600660c95171a466a6661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_interface:dashboard_setup"/><text:bookmark-start text:name="__RefHeading___mobile_dashboard_set_up_after_v4.0_1"/><text:bookmark-start text:name="mobile_dashboard_set_up_after_v4.0"/>19.06. Mobile Dashboard set up (after v4.0)<text:bookmark-end text:name="__RefHeading___mobile_dashboard_set_up_after_v4.0_1"/><text:bookmark-end text:name="mobile_dashboard_set_up_after_v4.0"/></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August 2020:</text:p><text:list text:style-name="List_20_1" text:continue-numbering="false"><text:list-item><text:p text:style-name="List_20_1_Content_First"> The instructions on this page are for configuring both</text:p><text:list text:style-name="List_20_1"><text:list-item><text:p text:style-name="List_20_1_Content"> mSupply's legacy web dashboard.  This is now superseded by the mSupply Grafana web dashboard </text:p></text:list-item><text:list-item><text:p text:style-name="List_20_1_Content_Last"> mSupply Mobile dashboards.  The instruction on this page are still the only way to configure them for mSupply versions 4.0 and later</text:p></text:list-item></text:list></text:list-item></text:list></table:table-cell></table:table-row></table:table></draw:text-box></draw:frame></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The following instruction are for setting up dashboards for mSupply versions 4.0 and later.  For mSupply versions earlier than v4.0, the dashboard setup is accessed and configured via the mSupply Preferences menu, refer to Dashboard set up (prior to mSupply v4.0).</text:p></table:table-cell></table:table-row></table:table></draw:text-box></draw:frame></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text:span text:style-name="underline"><text:span text:style-name="Strong_20_Emphasis">Before you set the dashboard up you must:</text:span></text:span></text:p><text:list text:style-name="List_20_1" text:continue-numbering="false"><text:list-item><text:p text:style-name="List_20_1_Content_First"> know what ports are already in use on the server</text:p></text:list-item><text:list-item><text:p text:style-name="List_20_1_Content"> have an appropriate SSL Certificate set up.</text:p></text:list-item><text:list-item><text:p text:style-name="List_20_1_Content_Last"> make sure your webserver is currently running.</text:p></text:list-item></text:list><text:p text:style-name="Text_20_body">Sustainable Solutions can help with these.</text:p></table:table-cell></table:table-row></table:table></draw:text-box></draw:frame></text:p>
      <text:h text:style-name="Heading_20_2" text:outline-level="2"><text:bookmark-start text:name="__RefHeading___configure_the_dashboards_2"/><text:bookmark-start text:name="configure_the_dashboards"/>Configure the dashboards<text:bookmark-end text:name="__RefHeading___configure_the_dashboards_2"/><text:bookmark-end text:name="configure_the_dashboards"/></text:h>
      <text:list text:style-name="Numbering_20_1" text:continue-numbering="false">
        <text:list-item>
          <text:p text:style-name="Numbering_20_1_Content_First"> On the <text:span text:style-name="Strong_20_Emphasis">Admin</text:span> tab of the Navigator click on the <text:span text:style-name="Strong_20_Emphasis">Dashboard</text:span> button: <draw:frame draw:style-name="mediacenter" draw:name="0" text:anchor-type="paragraph" draw:z-index="0" svg:width="15.875cm" svg:height="11.470045045045cm"><draw:image xlink:href="Pictures/a13440ef801d09770eca2d8773492912.png" xlink:type="simple" xlink:show="embed" xlink:actuate="onLoad"/></draw:frame></text:p>
        </text:list-item>
        <text:list-item>
          <text:p text:style-name="Numbering_20_1_Content"> This will show you a list of the available dashboard reports: <draw:frame draw:style-name="mediacenter" draw:name="1" text:anchor-type="paragraph" draw:z-index="1" svg:width="15.875cm" svg:height="13.127758420441cm"><draw:image xlink:href="Pictures/404c0e75f4eaaef0bf61afe951372e5b.png" xlink:type="simple" xlink:show="embed" xlink:actuate="onLoad"/></draw:frame></text:p>
        </text:list-item>
        <text:list-item>
          <text:p text:style-name="Numbering_20_1_Content"> Tick the box in the <text:span text:style-name="Strong_20_Emphasis">Is active</text:span> column for each report that you want generated. Note that if one or more reports are selected, the scheduled process for generating and refreshing the dashboard reports is automatically started, there is no separate setting for turning it on and off. Similarly, if no reports are selected the dashboard report generating process will be turned off automatically. </text:p>
        </text:list-item>
        <text:list-item>
          <text:p text:style-name="Numbering_20_1_Content_Last"> Set the number of minutes in the <text:span text:style-name="Strong_20_Emphasis">Update Period (mins)</text:span> column to set how often each of these reports is generated.  <text:span text:style-name="Source_20_Text">1440</text:span> is one full day.</text:p>
        </text:list-item>
      </text:list>
      <text:p text:style-name="Text_20_body">The <text:span text:style-name="Emphasis">Dashboard Tab</text:span> tab is for setting up Dashboard tabs (see the <text:a xlink:type="simple" xlink:href="#__RefHeading___dashboard_tabs_5" text:style-name="Local_20_link" text:visited-style-name="Visited_20_Local_20_Link">Dashboard tabs</text:a> section below) and the Export settings tab is for telling mSupply when and how to update the data behind the dashboard (see the <text:a xlink:type="simple" xlink:href="#__RefHeading___exporting_msupply_data_to_the_dashboard_9" text:style-name="Local_20_link" text:visited-style-name="Visited_20_Local_20_Link">Exporting msupply data to the dashboard</text:a> tab section below).</text:p>
      <text:h text:style-name="Heading_20_2" text:outline-level="2"><text:bookmark-start text:name="__RefHeading___available_dashboard_reports_3"/><text:bookmark-start text:name="available_dashboard_reports"/>Available dashboard reports<text:bookmark-end text:name="__RefHeading___available_dashboard_reports_3"/><text:bookmark-end text:name="available_dashboard_reports"/></text:h>
      <text:p text:style-name="Text_20_body">There are several built-in dashboard reports that everyone can use.  The table below documents what they show and what properties can be edited:</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If you would like help with adding one of these reports to your list, contact Sustainable Solutions on support@msupply.org.nz</text:p></table:table-cell></table:table-row></table:table></draw:text-box></draw:frame></text:p>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able:number-rows-spanned="6">
            <text:p text:style-name="tablealignleft"> <text:span text:style-name="Strong_20_Emphasis">Expiring items for Store</text:span> Shows a list of items, for a given store, which will expire within a specified number of months. <text:span text:style-name="Source_20_Text">v4.01</text:span> </text:p>
          </table:table-cell>
          <table:table-cell office:value-type="string" table:style-name="tablecell" table:number-rows-spanned="6">
            <text:p text:style-name="tablealignleft"> <text:span text:style-name="Emphasis">dashboardReportExpiringItemList</text:span> </text:p>
          </table:table-cell>
          <table:table-cell office:value-type="string" table:style-name="tablecell" table:number-rows-spanned="6">
            <text:p text:style-name="tablealignleft"> Table, Bar chart </text:p>
          </table:table-cell>
          <table:table-cell office:value-type="string" table:style-name="tablecell">
            <text:p text:style-name="tablealignleft"> monthsToInclude </text:p>
          </table:table-cell>
          <table:table-cell office:value-type="string" table:style-name="tablecell">
            <text:p text:style-name="tablealignleft"> The number of months before expiry that the report includes (defaults to 3 if this parameter is missing) </text:p>
          </table:table-cell>
        </table:table-row>
        <table:table-row>
          <table:table-cell office:value-type="string" table:style-name="tablecell">
            <text:p text:style-name="tablealignleft"> storeCode </text:p>
          </table:table-cell>
          <table:table-cell office:value-type="string" table:style-name="tablecell">
            <text:p text:style-name="tablealignleft"> search for a single store matching  this code </text:p>
          </table:table-cell>
        </table:table-row>
        <table:table-row>
          <table:table-cell office:value-type="string" table:style-name="tablecell">
            <text:p text:style-name="tablealignleft"> dataElement </text:p>
          </table:table-cell>
          <table:table-cell office:value-type="string" table:style-name="tablecell">
            <text:p text:style-name="tablealignleft"> Looks for the dataElement in the aggregator table.  If blank, will default to <text:span text:style-name="Source_20_Text">AMC</text:span> </text:p>
          </table:table-cell>
        </table:table-row>
        <table:table-row>
          <table:table-cell office:value-type="string" table:style-name="tablecell">
            <text:p text:style-name="tablealignleft"> customisation </text:p>
          </table:table-cell>
          <table:table-cell office:value-type="string" table:style-name="tablecell">
            <text:p text:style-name="tablealignleft"> allows for a client customisation: currently supports <text:span text:style-name="Source_20_Text">MAM</text:span>. </text:p>
          </table:table-cell>
        </table:table-row>
        <table:table-row>
          <table:table-cell office:value-type="string" table:style-name="tablecell">
            <text:p text:style-name="tablealignleft"> ven_category </text:p>
          </table:table-cell>
          <table:table-cell office:value-type="string" table:style-name="tablecell">
            <text:p text:style-name="tablealignleft"> <text:span text:style-name="Source_20_Text">V</text:span>, <text:span text:style-name="Source_20_Text">E</text:span>, <text:span text:style-name="Source_20_Text">N</text:span> or <text:span text:style-name="Source_20_Text">E,N</text:span> or <text:span text:style-name="Source_20_Text">V,E</text:span> ..etc will filter for the respective VEN values.  If blank,  no filtering by VEN value </text:p>
          </table:table-cell>
        </table:table-row>
        <table:table-row>
          <table:table-cell office:value-type="string" table:style-name="tablecell">
            <text:p text:style-name="tablealignleft"> chartType </text:p>
          </table:table-cell>
          <table:table-cell office:value-type="string" table:style-name="tablecell">
            <text:p text:style-name="tablealignleft"> <text:span text:style-name="Source_20_Text">bar</text:span>, <text:span text:style-name="Source_20_Text">table</text:span>.  If blank, will default to <text:span text:style-name="Source_20_Text">table</text:span>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ext:p text:style-name="tablealignleft"> <text:span text:style-name="Strong_20_Emphasis">Expiring Stock</text:span> Shows a graph of total value of stock expiring grouped by the number of months in which the stock will expire. </text:p>
          </table:table-cell>
          <table:table-cell office:value-type="string" table:style-name="tablecell">
            <text:p text:style-name="tablealignleft"> <text:span text:style-name="Emphasis">dashboard_rep_expiring_stock</text:span> </text:p>
          </table:table-cell>
          <table:table-cell office:value-type="string" table:style-name="tablecell">
            <text:p text:style-name="tablealignleft"> Bar chart </text:p>
          </table:table-cell>
          <table:table-cell office:value-type="string" table:style-name="tablecell">
            <text:p text:style-name="tablealigncenter">  None  </text:p>
          </tabl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able:number-rows-spanned="3">
            <text:p text:style-name="tablealignleft"> <text:span text:style-name="Strong_20_Emphasis">Items issued this month</text:span> Shows a list of items, per store, which were issued in the last 30 days. Uses store tag and master list to select items to be displayed. </text:p>
          </table:table-cell>
          <table:table-cell office:value-type="string" table:style-name="tablecell" table:number-rows-spanned="3">
            <text:p text:style-name="tablealignleft"> <text:span text:style-name="Emphasis">dashboard_itemRow_storeCol_usag</text:span> </text:p>
          </table:table-cell>
          <table:table-cell office:value-type="string" table:style-name="tablecell" table:number-rows-spanned="3">
            <text:p text:style-name="tablealignleft"> Table </text:p>
          </table:table-cell>
          <table:table-cell office:value-type="string" table:style-name="tablecell">
            <text:p text:style-name="tablealignleft"> store_tag </text:p>
          </table:table-cell>
          <table:table-cell office:value-type="string" table:style-name="tablecell">
            <text:p text:style-name="tablealignleft"> Identifies stores to display. Multiple stores can be selected by separating them by comma or space e.g. “bacau,CHC” or “bacau CHC” </text:p>
          </table:table-cell>
        </table:table-row>
        <table:table-row>
          <table:table-cell office:value-type="string" table:style-name="tablecell">
            <text:p text:style-name="tablealignleft"> master_list </text:p>
          </table:table-cell>
          <table:table-cell office:value-type="string" table:style-name="tablecell">
            <text:p text:style-name="tablealignleft"> Show items which are included in this master list </text:p>
          </table:table-cell>
        </table:table-row>
        <table:table-row>
          <table:table-cell office:value-type="string" table:style-name="tablecell">
            <text:p text:style-name="tablealignleft"> period </text:p>
          </table:table-cell>
          <table:table-cell office:value-type="string" table:style-name="tablecell">
            <text:p text:style-name="tablealignleft"> Number of days from the current date to look back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able:number-rows-spanned="7">
            <text:p text:style-name="tablealignleft"> <text:span text:style-name="Strong_20_Emphasis">Map stock on hand</text:span> Shows a map of the area specified, with an “X” if the facility is out of stock of the item, or a dot representing the amount of stock on hand.  </text:p>
          </table:table-cell>
          <table:table-cell office:value-type="string" table:style-name="tablecell" table:number-rows-spanned="7">
            <text:p text:style-name="tablealignleft"> <text:span text:style-name="Emphasis">dashboard_map_stock_on_hand</text:span> </text:p>
          </table:table-cell>
          <table:table-cell office:value-type="string" table:style-name="tablecell" table:number-rows-spanned="7">
            <text:p text:style-name="tablealignleft"> Map </text:p>
          </table:table-cell>
          <table:table-cell office:value-type="string" table:style-name="tablecell">
            <text:p text:style-name="tablealignleft"> country </text:p>
          </table:table-cell>
          <table:table-cell office:value-type="string" table:style-name="tablecell">
            <text:p text:style-name="tablealignleft"> Name of country - compulsory but not shown </text:p>
          </table:table-cell>
        </table:table-row>
        <table:table-row>
          <table:table-cell office:value-type="string" table:style-name="tablecell">
            <text:p text:style-name="tablealignleft"> item_code </text:p>
          </table:table-cell>
          <table:table-cell office:value-type="string" table:style-name="tablecell">
            <text:p text:style-name="tablealignleft"> the code of the item to display </text:p>
          </table:table-cell>
        </table:table-row>
        <table:table-row>
          <table:table-cell office:value-type="string" table:style-name="tablecell">
            <text:p text:style-name="tablealignleft"> lat_nw_corner </text:p>
          </table:table-cell>
          <table:table-cell office:value-type="string" table:style-name="tablecell">
            <text:p text:style-name="tablealignleft"> the latitude of the North-West corner of the map </text:p>
          </table:table-cell>
        </table:table-row>
        <table:table-row>
          <table:table-cell office:value-type="string" table:style-name="tablecell">
            <text:p text:style-name="tablealignleft"> long_nw_corner </text:p>
          </table:table-cell>
          <table:table-cell office:value-type="string" table:style-name="tablecell">
            <text:p text:style-name="tablealignleft"> the longitude of the North-West corner of the map </text:p>
          </table:table-cell>
        </table:table-row>
        <table:table-row>
          <table:table-cell office:value-type="string" table:style-name="tablecell">
            <text:p text:style-name="tablealignleft"> lat_se_corner </text:p>
          </table:table-cell>
          <table:table-cell office:value-type="string" table:style-name="tablecell">
            <text:p text:style-name="tablealignleft"> the latitude of the South-East corner of the map </text:p>
          </table:table-cell>
        </table:table-row>
        <table:table-row>
          <table:table-cell office:value-type="string" table:style-name="tablecell">
            <text:p text:style-name="tablealignleft"> long_se_corner </text:p>
          </table:table-cell>
          <table:table-cell office:value-type="string" table:style-name="tablecell">
            <text:p text:style-name="tablealignleft"> the longitude of the South-East corner of the map </text:p>
          </table:table-cell>
        </table:table-row>
        <table:table-row>
          <table:table-cell office:value-type="string" table:style-name="tablecell">
            <text:p text:style-name="tablealignleft"> store_tags </text:p>
          </table:table-cell>
          <table:table-cell office:value-type="string" table:style-name="tablecell">
            <text:p text:style-name="tablealignleft"> A comma separated list of tags - or omit this parameter if you want to show stock for all stores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ext:p text:style-name="tablealignleft"> <text:span text:style-name="Strong_20_Emphasis">Monthly transactions</text:span> Shows a bar chart of the number of purchase orders, goods receipts, supplier and customer invoices created this month. </text:p>
          </table:table-cell>
          <table:table-cell office:value-type="string" table:style-name="tablecell">
            <text:p text:style-name="tablealignleft"> <text:span text:style-name="Emphasis">dashboard_rep_month_transacs</text:span> </text:p>
          </table:table-cell>
          <table:table-cell office:value-type="string" table:style-name="tablecell">
            <text:p text:style-name="tablealignleft"> Bar or Line chart </text:p>
          </table:table-cell>
          <table:table-cell office:value-type="string" table:style-name="tablecell">
            <text:p text:style-name="tablealigncenter">  None  </text:p>
          </tabl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able:number-rows-spanned="4">
            <text:p text:style-name="tablealignleft"> <text:span text:style-name="Strong_20_Emphasis">Stock_for_category1_stores_by_item_list</text:span> Shows a table of items in rows and stores in columns, with the stock on hand for that item in that store in each cell. </text:p>
          </table:table-cell>
          <table:table-cell office:value-type="string" table:style-name="tablecell" table:number-rows-spanned="4">
            <text:p text:style-name="tablealignleft"> <text:span text:style-name="Emphasis">dashboard_rep_stk_StoreCols_Itm</text:span> </text:p>
          </table:table-cell>
          <table:table-cell office:value-type="string" table:style-name="tablecell" table:number-rows-spanned="4">
            <text:p text:style-name="tablealignleft"> Table  </text:p>
          </table:table-cell>
          <table:table-cell office:value-type="string" table:style-name="tablecell">
            <text:p text:style-name="tablealignleft"> store_code </text:p>
          </table:table-cell>
          <table:table-cell office:value-type="string" table:style-name="tablecell">
            <text:p text:style-name="tablealignleft"> code or codes of stores to show. to specify multiple stores enter multiple store_code params (append <text:span text:style-name="Source_20_Text">@</text:span> for a “starts with” search) </text:p>
          </table:table-cell>
        </table:table-row>
        <table:table-row>
          <table:table-cell office:value-type="string" table:style-name="tablecell">
            <text:p text:style-name="tablealignleft"> master_list </text:p>
          </table:table-cell>
          <table:table-cell office:value-type="string" table:style-name="tablecell">
            <text:p text:style-name="tablealignleft"> <text:span text:style-name="Source_20_Text">VHP - All Items</text:span> Will search for items that are part of the master list : “VHP - All Items” </text:p>
          </table:table-cell>
        </table:table-row>
        <table:table-row>
          <table:table-cell office:value-type="string" table:style-name="tablecell">
            <text:p text:style-name="tablealignleft"> item_code </text:p>
          </table:table-cell>
          <table:table-cell office:value-type="string" table:style-name="tablecell">
            <text:p text:style-name="tablealignleft"> items whose code matches this code (append <text:span text:style-name="Source_20_Text">@</text:span> for a “starts with” search) </text:p>
          </table:table-cell>
        </table:table-row>
        <table:table-row>
          <table:table-cell office:value-type="string" table:style-name="tablecell">
            <text:p text:style-name="tablealignleft"> Category1_description </text:p>
          </table:table-cell>
          <table:table-cell office:value-type="string" table:style-name="tablecell">
            <text:p text:style-name="tablealignleft"> <text:span text:style-name="Source_20_Text">private</text:span> Will search for names whose name category 1 is “private”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ext:p text:style-name="tablealignleft"> <text:span text:style-name="Strong_20_Emphasis">Store Transaction Count</text:span> Shows a count of each store's transactions for the past 7 and 30 days </text:p>
          </table:table-cell>
          <table:table-cell office:value-type="string" table:style-name="tablecell">
            <text:p text:style-name="tablealignleft"> <text:span text:style-name="Emphasis">dashboard_rep_count_store_trans</text:span> </text:p>
          </table:table-cell>
          <table:table-cell office:value-type="string" table:style-name="tablecell">
            <text:p text:style-name="tablealignleft"> Line or Bar chart </text:p>
          </table:table-cell>
          <table:table-cell office:value-type="string" table:style-name="tablecell">
            <text:p text:style-name="tablealignleft"> store_tags </text:p>
          </table:table-cell>
          <table:table-cell office:value-type="string" table:style-name="tablecell">
            <text:p text:style-name="tablealignleft"> matches stores with this tag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ext:p text:style-name="tablealignleft"> <text:span text:style-name="Strong_20_Emphasis">Sync sites last connection date</text:span> </text:p>
          </table:table-cell>
          <table:table-cell office:value-type="string" table:style-name="tablecell">
            <text:p text:style-name="tablealignleft"> <text:span text:style-name="Emphasis">dashboard_report_last_sync_date</text:span> </text:p>
          </table:table-cell>
          <table:table-cell office:value-type="string" table:style-name="tablecell">
            <text:p text:style-name="tablealignleft"> Table </text:p>
          </table:table-cell>
          <table:table-cell office:value-type="string" table:style-name="tablecell">
            <text:p text:style-name="tablealigncenter">  None  </text:p>
          </tabl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ext:p text:style-name="tablealignleft"> <text:span text:style-name="Strong_20_Emphasis">Sync sites sent and received statistics</text:span> </text:p>
          </table:table-cell>
          <table:table-cell office:value-type="string" table:style-name="tablecell">
            <text:p text:style-name="tablealignleft"> <text:span text:style-name="Emphasis">dashboard_report_sync_stat</text:span> </text:p>
          </table:table-cell>
          <table:table-cell office:value-type="string" table:style-name="tablecell">
            <text:p text:style-name="tablealignleft"> Table </text:p>
          </table:table-cell>
          <table:table-cell office:value-type="string" table:style-name="tablecell">
            <text:p text:style-name="tablealigncenter">  None  </text:p>
          </tabl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able:number-rows-spanned="8">
            <text:p text:style-name="tablealignleft"> <text:span text:style-name="Strong_20_Emphasis">Sync sites statistics</text:span> Shows a range of statistics related to synchronisation <text:span text:style-name="Source_20_Text">v4.02+</text:span> </text:p>
          </table:table-cell>
          <table:table-cell office:value-type="string" table:style-name="tablecell" table:number-rows-spanned="8">
            <text:p text:style-name="tablealignleft"> <text:span text:style-name="Emphasis">dashboardSyncSiteStatistics</text:span> </text:p>
          </table:table-cell>
          <table:table-cell office:value-type="string" table:style-name="tablecell" table:number-rows-spanned="8">
            <text:p text:style-name="tablealignleft"> table </text:p>
          </table:table-cell>
          <table:table-cell office:value-type="string" table:style-name="tablecell">
            <text:p text:style-name="tablealignleft"> storeTag </text:p>
          </table:table-cell>
          <table:table-cell office:value-type="string" table:style-name="tablecell">
            <text:p text:style-name="tablealignleft"> (default = <text:span text:style-name="Source_20_Text">%</text:span>) - report will select stores where tags match %{storeTag} and sync_id_remote_site &gt; 1 </text:p>
          </table:table-cell>
        </table:table-row>
        <table:table-row>
          <table:table-cell office:value-type="string" table:style-name="tablecell">
            <text:p text:style-name="tablealignleft"> syncDayThreshold </text:p>
          </table:table-cell>
          <table:table-cell office:value-type="string" table:style-name="tablecell">
            <text:p text:style-name="tablealignleft"> (default = 5) - color cell red when days since last sync &gt; syncDayTreshold </text:p>
          </table:table-cell>
        </table:table-row>
        <table:table-row>
          <table:table-cell office:value-type="string" table:style-name="tablecell">
            <text:p text:style-name="tablealignleft"> unfinalisedSIThreshold </text:p>
          </table:table-cell>
          <table:table-cell office:value-type="string" table:style-name="tablecell">
            <text:p text:style-name="tablealignleft"> (default = 0) - color cell red when number of unfinalised supplier invoices &gt; unfinalisedSIThreshold </text:p>
          </table:table-cell>
        </table:table-row>
        <table:table-row>
          <table:table-cell office:value-type="string" table:style-name="tablecell">
            <text:p text:style-name="tablealignleft"> stocktakeDayThreshold </text:p>
          </table:table-cell>
          <table:table-cell office:value-type="string" table:style-name="tablecell">
            <text:p text:style-name="tablealignleft"> (default = 30) - color cell red when days since last stocktake &gt; stocktakeDayThreshold </text:p>
          </table:table-cell>
        </table:table-row>
        <table:table-row>
          <table:table-cell office:value-type="string" table:style-name="tablecell">
            <text:p text:style-name="tablealignleft"> requisitionDayThreshold </text:p>
          </table:table-cell>
          <table:table-cell office:value-type="string" table:style-name="tablecell">
            <text:p text:style-name="tablealignleft"> (default = 30) - color cell red when days since last requisition &gt; requisitionDayThreshold </text:p>
          </table:table-cell>
        </table:table-row>
        <table:table-row>
          <table:table-cell office:value-type="string" table:style-name="tablecell">
            <text:p text:style-name="tablealignleft"> lookBackPeriod </text:p>
          </table:table-cell>
          <table:table-cell office:value-type="string" table:style-name="tablecell">
            <text:p text:style-name="tablealignleft"> (default = 50) - Look back number of days for Supplier Invoice, Stocktake and Requisitions </text:p>
          </table:table-cell>
        </table:table-row>
        <table:table-row>
          <table:table-cell office:value-type="string" table:style-name="tablecell">
            <text:p text:style-name="tablealignleft"> lookBackPeriodCI </text:p>
          </table:table-cell>
          <table:table-cell office:value-type="string" table:style-name="tablecell">
            <text:p text:style-name="tablealignleft"> (default = 30) - Look back number of days for Customer Invoice </text:p>
          </table:table-cell>
        </table:table-row>
        <table:table-row>
          <table:table-cell office:value-type="string" table:style-name="tablecell">
            <text:p text:style-name="tablealignleft"> daysWithCIThreshold </text:p>
          </table:table-cell>
          <table:table-cell office:value-type="string" table:style-name="tablecell">
            <text:p text:style-name="tablealignleft"> (default = 0.2) - color cell red where 'days with customer invoice' divided by `number of working days` &lt; daysWithCIThreshold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ext:p text:style-name="tablealignleft"> <text:span text:style-name="Strong_20_Emphasis">This month's transactions</text:span>  Shows a bar chart of the number of purchase orders, goods receipts, supplier and customer invoices created this month. </text:p>
          </table:table-cell>
          <table:table-cell office:value-type="string" table:style-name="tablecell">
            <text:p text:style-name="tablealignleft"> <text:span text:style-name="Emphasis">dashboard_rep_month_transacs</text:span> </text:p>
          </table:table-cell>
          <table:table-cell office:value-type="string" table:style-name="tablecell">
            <text:p text:style-name="tablealignleft"> Bar chart </text:p>
          </table:table-cell>
          <table:table-cell office:value-type="string" table:style-name="tablecell">
            <text:p text:style-name="tablealignleft"> store_name </text:p>
          </table:table-cell>
          <table:table-cell office:value-type="string" table:style-name="tablecell">
            <text:p text:style-name="tablealignleft"> If provided the report shows details for the given store, otherwise the default store is used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ext:p text:style-name="tablealignleft"> <text:span text:style-name="Strong_20_Emphasis">Top facilities supplied</text:span> The 10 customers in your store to which you have sent the greatest value of stock. Shows the value of stock for each customer. </text:p>
          </table:table-cell>
          <table:table-cell office:value-type="string" table:style-name="tablecell">
            <text:p text:style-name="tablealignleft"> <text:span text:style-name="Emphasis">dashboard_rep_top_facilities</text:span> </text:p>
          </table:table-cell>
          <table:table-cell office:value-type="string" table:style-name="tablecell">
            <text:p text:style-name="tablealignleft"> Bar chart </text:p>
          </table:table-cell>
          <table:table-cell office:value-type="string" table:style-name="tablecell">
            <text:p text:style-name="tablealigncenter">  None  </text:p>
          </tabl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ext:p text:style-name="tablealignleft"> <text:span text:style-name="Strong_20_Emphasis">Total stock value</text:span> A single figure in your default currency, showing the total value of the stock you have in the store you are viewing the dashboard for. </text:p>
          </table:table-cell>
          <table:table-cell office:value-type="string" table:style-name="tablecell">
            <text:p text:style-name="tablealignleft"> <text:span text:style-name="Emphasis">dashboard_rep_total_stock_value</text:span> </text:p>
          </table:table-cell>
          <table:table-cell office:value-type="string" table:style-name="tablecell">
            <text:p text:style-name="tablealignleft"> h2 </text:p>
          </table:table-cell>
          <table:table-cell office:value-type="string" table:style-name="tablecell">
            <text:p text:style-name="tablealigncenter">  None  </text:p>
          </tabl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ext:p text:style-name="tablealignleft"> <text:span text:style-name="Strong_20_Emphasis">Transactions per store</text:span>  Shows a table of the transactions per stores within 30 days </text:p>
          </table:table-cell>
          <table:table-cell office:value-type="string" table:style-name="tablecell">
            <text:p text:style-name="tablealignleft"> <text:span text:style-name="Emphasis">dashboard_rep_month_transacs</text:span> </text:p>
          </table:table-cell>
          <table:table-cell office:value-type="string" table:style-name="tablecell">
            <text:p text:style-name="tablealignleft"> Table </text:p>
          </table:table-cell>
          <table:table-cell office:value-type="string" table:style-name="tablecell">
            <text:p text:style-name="tablealignleft"> store_code  </text:p>
          </table:table-cell>
          <table:table-cell office:value-type="string" table:style-name="tablecell">
            <text:p text:style-name="tablealignleft"> Specify a store by entering a store code, or leave blank for the default store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able:number-rows-spanned="2">
            <text:p text:style-name="tablealignleft"> <text:span text:style-name="Strong_20_Emphasis">Trends in critical stock</text:span> </text:p>
          </table:table-cell>
          <table:table-cell office:value-type="string" table:style-name="tablecell" table:number-rows-spanned="2">
            <text:p text:style-name="tablealignleft"> <text:span text:style-name="Emphasis">dashboard_rep_in_stock_trends</text:span> </text:p>
          </table:table-cell>
          <table:table-cell office:value-type="string" table:style-name="tablecell" table:number-rows-spanned="2">
            <text:p text:style-name="tablealignleft"> Time series chart </text:p>
          </table:table-cell>
          <table:table-cell office:value-type="string" table:style-name="tablecell">
            <text:p text:style-name="tablealignleft"> store_id </text:p>
          </table:table-cell>
          <table:table-cell office:value-type="string" table:style-name="tablecell">
            <text:p text:style-name="tablealignleft"> the ID of the store you're interested in, or no value for all stores </text:p>
          </table:table-cell>
        </table:table-row>
        <table:table-row>
          <table:table-cell office:value-type="string" table:style-name="tablecell">
            <text:p text:style-name="tablealignleft"> critical_stock </text:p>
          </table:table-cell>
          <table:table-cell office:value-type="string" table:style-name="tablecell">
            <text:p text:style-name="tablealignleft"> <text:span text:style-name="Source_20_Text">TRUE</text:span> if you want to include items with this field checked, false for all items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able:number-rows-spanned="2">
            <text:p text:style-name="tablealignleft"> <text:span text:style-name="Strong_20_Emphasis">Unfinalised Stock transfers</text:span> Shows unfinalised stock transfers within the specified time period for each facility which matches the “store_tags” parameter. If no store tags are passed in, transactions are shown for all stores. </text:p>
          </table:table-cell>
          <table:table-cell office:value-type="string" table:style-name="tablecell" table:number-rows-spanned="2">
            <text:p text:style-name="tablealignleft"> <text:span text:style-name="Emphasis">dashboardReportUnfinalisedStock</text:span> </text:p>
          </table:table-cell>
          <table:table-cell office:value-type="string" table:style-name="tablecell" table:number-rows-spanned="2">
            <text:p text:style-name="tablealignleft"> Table </text:p>
          </table:table-cell>
          <table:table-cell office:value-type="string" table:style-name="tablecell">
            <text:p text:style-name="tablealignleft"> store_tags </text:p>
          </table:table-cell>
          <table:table-cell office:value-type="string" table:style-name="tablecell">
            <text:p text:style-name="tablealignleft"> Queries only stores with matching store tags </text:p>
          </table:table-cell>
        </table:table-row>
        <table:table-row>
          <table:table-cell office:value-type="string" table:style-name="tablecell">
            <text:p text:style-name="tablealignleft"> days_older_than </text:p>
          </table:table-cell>
          <table:table-cell office:value-type="string" table:style-name="tablecell">
            <text:p text:style-name="tablealignleft"> Queries transactions that were created 'x' number of days ago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able:number-rows-spanned="2">
            <text:p text:style-name="tablealignleft"> <text:span text:style-name="Strong_20_Emphasis">VEN items in stock</text:span> Shows stock on hand of each items that belongs to the VEN (Vital, Essential, Necessary) category </text:p>
          </table:table-cell>
          <table:table-cell office:value-type="string" table:style-name="tablecell" table:number-rows-spanned="2">
            <text:p text:style-name="tablealignleft"> <text:span text:style-name="Emphasis">dashboard_rep_item_ven</text:span> </text:p>
          </table:table-cell>
          <table:table-cell office:value-type="string" table:style-name="tablecell" table:number-rows-spanned="2">
            <text:p text:style-name="tablealignleft"> Line or bar chart </text:p>
          </table:table-cell>
          <table:table-cell office:value-type="string" table:style-name="tablecell">
            <text:p text:style-name="tablealignleft"> store_code </text:p>
          </table:table-cell>
          <table:table-cell office:value-type="string" table:style-name="tablecell">
            <text:p text:style-name="tablealignleft"> store code - if empty then default store is chosen </text:p>
          </table:table-cell>
        </table:table-row>
        <table:table-row>
          <table:table-cell office:value-type="string" table:style-name="tablecell">
            <text:p text:style-name="tablealignleft"> ven_category </text:p>
          </table:table-cell>
          <table:table-cell office:value-type="string" table:style-name="tablecell">
            <text:p text:style-name="tablealignleft"> <text:span text:style-name="Source_20_Text">V</text:span>,<text:span text:style-name="Source_20_Text">E</text:span>,<text:span text:style-name="Source_20_Text">N</text:span> or  <text:span text:style-name="Source_20_Text">E,N</text:span> or <text:span text:style-name="Source_20_Text">V,N</text:span> ..etc will filter the VEN items. If blank all visible items for the store are chosen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able:number-rows-spanned="5">
            <text:p text:style-name="tablealignleft"> <text:span text:style-name="Strong_20_Emphasis">Vital items in stock</text:span> Shows a bar graph of the percentage of medicines of the chosen category in stock at each facility </text:p>
          </table:table-cell>
          <table:table-cell office:value-type="string" table:style-name="tablecell" table:number-rows-spanned="5">
            <text:p text:style-name="tablealignleft"> <text:span text:style-name="Emphasis">dashboard_store_stock_percent</text:span> </text:p>
          </table:table-cell>
          <table:table-cell office:value-type="string" table:style-name="tablecell" table:number-rows-spanned="5">
            <text:p text:style-name="tablealignleft"> Bar chart </text:p>
          </table:table-cell>
          <table:table-cell office:value-type="string" table:style-name="tablecell">
            <text:p text:style-name="tablealignleft"> ven_category </text:p>
          </table:table-cell>
          <table:table-cell office:value-type="string" table:style-name="tablecell">
            <text:p text:style-name="tablealignleft"> <text:span text:style-name="Source_20_Text">v</text:span> or <text:span text:style-name="Source_20_Text">e</text:span> or <text:span text:style-name="Source_20_Text">n</text:span>  if you want to include items that are Vital or Essential or Necessary </text:p>
          </table:table-cell>
        </table:table-row>
        <table:table-row>
          <table:table-cell office:value-type="string" table:style-name="tablecell">
            <text:p text:style-name="tablealignleft"> user_field_4 </text:p>
          </table:table-cell>
          <table:table-cell office:value-type="string" table:style-name="tablecell">
            <text:p text:style-name="tablealignleft"> <text:span text:style-name="Source_20_Text">TRUE</text:span> if you want to include items with this field checked </text:p>
          </table:table-cell>
        </table:table-row>
        <table:table-row>
          <table:table-cell office:value-type="string" table:style-name="tablecell">
            <text:p text:style-name="tablealignleft"> user_field_7 </text:p>
          </table:table-cell>
          <table:table-cell office:value-type="string" table:style-name="tablecell">
            <text:p text:style-name="tablealignleft"> <text:span text:style-name="Source_20_Text">TRUE</text:span> if you want to include items with this field checked <text:line-break/>Note that the labels for fields 4 and 7 may be different, as they are set up in the mSupply preferences (misc tab) </text:p>
          </table:table-cell>
        </table:table-row>
        <table:table-row>
          <table:table-cell office:value-type="string" table:style-name="tablecell">
            <text:p text:style-name="tablealignleft"> critical_stock </text:p>
          </table:table-cell>
          <table:table-cell office:value-type="string" table:style-name="tablecell">
            <text:p text:style-name="tablealignleft"> <text:span text:style-name="Source_20_Text">TRUE</text:span> if you want to include items with this field checked, false for all items </text:p>
          </table:table-cell>
        </table:table-row>
        <table:table-row>
          <table:table-cell office:value-type="string" table:style-name="tablecell">
            <text:p text:style-name="tablealignleft"> store_tags </text:p>
          </table:table-cell>
          <table:table-cell office:value-type="string" table:style-name="tablecell">
            <text:p text:style-name="tablealignleft"> entering <text:span text:style-name="Source_20_Text">healthcentre</text:span> will only include stores with the “healthcentre” tag </text:p>
          </table:table-cell>
        </table:table-row>
      </table:table>
      <table:table table:style-name="Table">
        <table:table-column/>
        <table:table-column/>
        <table:table-column/>
        <table:table-column/>
        <table:table-column/>
        <table:table-row>
          <table:table-cell office:value-type="string" table:style-name="tableheader">
            <text:p text:style-name="Table_20_Heading"> Report </text:p>
          </table:table-cell>
          <table:table-cell office:value-type="string" table:style-name="tableheader">
            <text:p text:style-name="Table_20_Heading"> Method </text:p>
          </table:table-cell>
          <table:table-cell office:value-type="string" table:style-name="tableheader">
            <text:p text:style-name="Table_20_Heading"> Format </text:p>
          </table:table-cell>
          <table:table-cell office:value-type="string" table:style-name="tableheader" table:number-columns-spanned="2">
            <text:p text:style-name="Table_20_Heading">  Parameters  </text:p>
          </table:table-cell>
          <table:covered-table-cell/>
        </table:table-row>
        <table:table-row>
          <table:table-cell office:value-type="string" table:style-name="tablecell" table:number-rows-spanned="5">
            <text:p text:style-name="tablealignleft"> <text:span text:style-name="Strong_20_Emphasis">Item Stock on Hand and Months Cover</text:span> Shows a table of item VEN status, Stock on Hand, Monthly Consumption, and Months Cover </text:p>
          </table:table-cell>
          <table:table-cell office:value-type="string" table:style-name="tablecell" table:number-rows-spanned="5">
            <text:p text:style-name="tablealignleft"> <text:span text:style-name="Emphasis">dashboard_rep_stock_on_hand</text:span> </text:p>
          </table:table-cell>
          <table:table-cell office:value-type="string" table:style-name="tablecell" table:number-rows-spanned="5">
            <text:p text:style-name="tablealignleft"> Table </text:p>
          </table:table-cell>
          <table:table-cell office:value-type="string" table:style-name="tablecell">
            <text:p text:style-name="tablealignleft"> store_code </text:p>
          </table:table-cell>
          <table:table-cell office:value-type="string" table:style-name="tablecell">
            <text:p text:style-name="tablealignleft"> search for a single store matching this code </text:p>
          </table:table-cell>
        </table:table-row>
        <table:table-row>
          <table:table-cell office:value-type="string" table:style-name="tablecell">
            <text:p text:style-name="tablealignleft"> lookBack_months </text:p>
          </table:table-cell>
          <table:table-cell office:value-type="string" table:style-name="tablecell">
            <text:p text:style-name="tablealignleft"> how many months of data to review when calculating; defaults to 6 </text:p>
          </table:table-cell>
        </table:table-row>
        <table:table-row>
          <table:table-cell office:value-type="string" table:style-name="tablecell">
            <text:p text:style-name="tablealignleft"> ven_category </text:p>
          </table:table-cell>
          <table:table-cell office:value-type="string" table:style-name="tablecell">
            <text:p text:style-name="tablealignleft"> <text:span text:style-name="Source_20_Text">V</text:span>,<text:span text:style-name="Source_20_Text">E</text:span>,<text:span text:style-name="Source_20_Text">N</text:span> or  <text:span text:style-name="Source_20_Text">E,N</text:span> or <text:span text:style-name="Source_20_Text">V,N</text:span> ..etc will filter the VEN items. If blank all visible items for the store are chosen.  If not supplied the filter is not used; specify 'blank' to show items with empty ven. Note: each category in combination must be separated by comma, example: either v,e,n or v,e or v,n </text:p>
          </table:table-cell>
        </table:table-row>
        <table:table-row>
          <table:table-cell office:value-type="string" table:style-name="tablecell">
            <text:p text:style-name="tablealignleft"> item_code </text:p>
          </table:table-cell>
          <table:table-cell office:value-type="string" table:style-name="tablecell">
            <text:p text:style-name="tablealignleft"> Searches for items matching this code </text:p>
          </table:table-cell>
        </table:table-row>
        <table:table-row>
          <table:table-cell office:value-type="string" table:style-name="tablecell">
            <text:p text:style-name="tablealignleft"> customisation </text:p>
          </table:table-cell>
          <table:table-cell office:value-type="string" table:style-name="tablecell">
            <text:p text:style-name="tablealignleft"> Allows for a client customisation: currently supports <text:span text:style-name="Source_20_Text">MAM</text:span>. </text:p>
          </table:table-cell>
        </table:table-row>
      </table:table>
      <text:p text:style-name="Text_20_body">If you can't make a dashboard report that does what you want then please speak to us, it's usually a fairly simple matter for us to create one for you.</text:p>
      <text:h text:style-name="Heading_20_2" text:outline-level="2"><text:bookmark-start text:name="__RefHeading___editing_dashboard_reports_4"/><text:bookmark-start text:name="editing_dashboard_reports"/>Editing dashboard reports<text:bookmark-end text:name="__RefHeading___editing_dashboard_reports_4"/><text:bookmark-end text:name="editing_dashboard_reports"/></text:h>
      <text:p text:style-name="Text_20_body">Double-click a report in the list shown above and the following window will open:</text:p>
      <text:p text:style-name="Text_20_body"><draw:frame draw:style-name="mediacenter" draw:name="2" text:anchor-type="paragraph" draw:z-index="2" svg:width="10.583333333333cm" svg:height="13.777402402402cm"><draw:image xlink:href="Pictures/ecaf932d648a6d6cce6c1dc3d94361c4.png" xlink:type="simple" xlink:show="embed" xlink:actuate="onLoad"/></draw:frame></text:p>
      <text:list text:style-name="List_20_1" text:continue-numbering="false">
        <text:list-item>
          <text:p text:style-name="List_20_1_Content_First"> If there are any properties shown in the list, these can be edited to change what is displayed.</text:p>
        </text:list-item>
        <text:list-item>
          <text:p text:style-name="List_20_1_Content"> To edit a property or value, click once to select the row, and then click again in the appropriate cell to edit it.</text:p>
        </text:list-item>
        <text:list-item>
          <text:p text:style-name="List_20_1_Content"> To add or delete a row use the <text:span text:style-name="Strong_20_Emphasis">New line</text:span> and <text:span text:style-name="Strong_20_Emphasis">Delete line(s)</text:span> buttons at the top of the window.</text:p>
        </text:list-item>
        <text:list-item>
          <text:p text:style-name="List_20_1_Content_Last"> In the example shown in the screenshot above (a map report), the coordinates of two of the map corners and the item code of the item whose stocks will be shown on the map have been entered. Note that if you add extra properties to the default reports they'll be ignored.</text:p>
        </text:list-item>
      </text:list>
      <text:p text:style-name="Text_20_body"><draw:frame draw:style-name="PluginODTAutoStyle_Frame_17_text_frame" draw:name="Frame5" text:anchor-type="paragraph" svg:width="289.134pt" draw:z-index="0" svg:min-height="1cm"><draw:text-box><table:table table:style-name="Table"><table:table-column table:style-name="odt_auto_style_table_column_24_1"/><table:table-row><table:table-cell office:value-type="string" table:style-name="tablecell"><text:p text:style-name="tablealignleft">August 2020:  The remaining instructions on this page are for configuring mSupply's legacy web dashboard.  This may still work, but is no longer supported as it has been superseded by the mSupply Grafana web dashboard.  The instructions are left here for historic reference only.</text:p></table:table-cell></table:table-row></table:table></draw:text-box></draw:frame></text:p>
      <text:h text:style-name="Heading_20_2" text:outline-level="2"><text:bookmark-start text:name="__RefHeading___dashboard_tabs_5"/><text:bookmark-start text:name="dashboard_tabs"/>Dashboard tabs<text:bookmark-end text:name="__RefHeading___dashboard_tabs_5"/><text:bookmark-end text:name="dashboard_tabs"/></text:h>
      <text:p text:style-name="Text_20_body">You set up Dashboard tabs which will display on your dashboard. Dashboard tabs are “containers” for one or more dashboard reports. To edit them click on the <text:span text:style-name="Emphasis">Dashboard Tabs</text:span> tab of the File &gt; Preferences &gt; Dashboard window shown above:</text:p>
      <text:p text:style-name="Text_20_body"><draw:frame draw:style-name="mediacenter" draw:name="3" text:anchor-type="paragraph" draw:z-index="3" svg:width="15.875cm" svg:height="13.115730011587cm"><draw:image xlink:href="Pictures/1304d6f64e08256bb6c52ae14bd43c97.png" xlink:type="simple" xlink:show="embed" xlink:actuate="onLoad"/></draw:frame></text:p>
      <text:p text:style-name="Text_20_body">To add a tab click the <text:span text:style-name="Strong_20_Emphasis">Add</text:span> button. To edit a tab, double-click it. You will be shown a window for editing a dashboard tab:</text:p>
      <text:p text:style-name="Text_20_body"><draw:frame draw:style-name="mediacenter" draw:name="4" text:anchor-type="paragraph" draw:z-index="4" svg:width="15.875cm" svg:height="11.509375cm"><draw:image xlink:href="Pictures/9d1a80b4dd77fd2a2fb0dccda98560c7.png" xlink:type="simple" xlink:show="embed" xlink:actuate="onLoad"/></draw:frame></text:p>
      <text:p text:style-name="Text_20_body">Now you add reports that will show on this tab.</text:p>
      <text:h text:style-name="Heading_20_3" text:outline-level="3"><text:bookmark-start text:name="__RefHeading___understanding_rows_and_columns_6"/><text:bookmark-start text:name="understanding_rows_and_columns"/>Understanding rows and columns<text:bookmark-end text:name="__RefHeading___understanding_rows_and_columns_6"/><text:bookmark-end text:name="understanding_rows_and_columns"/></text:h>
      <text:p text:style-name="Text_20_body">Take this example dashboard tab:</text:p>
      <text:p text:style-name="Text_20_body"><draw:frame draw:style-name="mediacenter" draw:name="5" text:anchor-type="paragraph" draw:z-index="5" svg:width="15.875cm" svg:height="19.157627118644cm"><draw:image xlink:href="Pictures/8ba14776c600660c95171a466a6661e4.png" xlink:type="simple" xlink:show="embed" xlink:actuate="onLoad"/></draw:frame></text:p>
      <text:list text:style-name="List_20_1" text:continue-numbering="false">
        <text:list-item>
          <text:p text:style-name="List_20_1_Content_First"> The tabs themselves occupy their own space on the left of the window- they aren't considered when laying out the dashboard</text:p>
        </text:list-item>
        <text:list-item>
          <text:p text:style-name="List_20_1_Content"> The first row has two reports- each report takes up half the row. So for the first report:</text:p>
          <text:list text:style-name="List_20_1">
            <text:list-item>
              <text:p text:style-name="List_20_1_Content"> Row 1, Col 1, width 12 (“12” means it takes up the full width of the cell it is in- “4” would mean it would take up 1/3 of the width)</text:p>
            </text:list-item>
          </text:list>
        </text:list-item>
        <text:list-item>
          <text:p text:style-name="List_20_1_Content"> For the report at the top right:</text:p>
          <text:list text:style-name="List_20_1">
            <text:list-item>
              <text:p text:style-name="List_20_1_Content"> Row 1, Col 2, width 12</text:p>
            </text:list-item>
          </text:list>
        </text:list-item>
        <text:list-item>
          <text:p text:style-name="List_20_1_Content"> For the map</text:p>
          <text:list text:style-name="List_20_1">
            <text:list-item>
              <text:p text:style-name="List_20_1_Content"> Row 2, Col 1, width 12</text:p>
            </text:list-item>
          </text:list>
        </text:list-item>
        <text:list-item>
          <text:p text:style-name="List_20_1_Content"> The next two reports are on the same row, but are divided into 5/12 and 7/12 of the width of the window, so we put them in the same cell but change the width settings:</text:p>
          <text:list text:style-name="List_20_1">
            <text:list-item>
              <text:p text:style-name="List_20_1_Content"> Row 3, Col 1, width 5</text:p>
            </text:list-item>
            <text:list-item>
              <text:p text:style-name="List_20_1_Content_Last"> Row 3, Col 1, width 7</text:p>
            </text:list-item>
          </text:list>
        </text:list-item>
      </text:list>
      <text:h text:style-name="Heading_20_3" text:outline-level="3"><text:bookmark-start text:name="__RefHeading___adding_a_report_to_a_dashboard_tab_7"/><text:bookmark-start text:name="adding_a_report_to_a_dashboard_tab"/>Adding a report to a dashboard tab<text:bookmark-end text:name="__RefHeading___adding_a_report_to_a_dashboard_tab_7"/><text:bookmark-end text:name="adding_a_report_to_a_dashboard_tab"/></text:h>
      <text:p text:style-name="Text_20_body">Click <text:span text:style-name="Strong_20_Emphasis">New Line</text:span> to add a new report to the tab. Then edit the values in each column</text:p>
      <text:list text:style-name="List_20_1" text:continue-numbering="false">
        <text:list-item>
          <text:p text:style-name="List_20_1_Content_First"> <text:span text:style-name="Strong_20_Emphasis">Row:</text:span> The row it will be in</text:p>
        </text:list-item>
        <text:list-item>
          <text:p text:style-name="List_20_1_Content"> <text:span text:style-name="Strong_20_Emphasis">Column:</text:span> The column within the row- set to “1” if you don't have multiple reports on this row.</text:p>
        </text:list-item>
        <text:list-item>
          <text:p text:style-name="List_20_1_Content"> <text:span text:style-name="Strong_20_Emphasis">Report tite:</text:span> The title that will show in the Orange heading bar for the report. Note that the same report can display different information depending on the parameters you set for that report- hence the need for the ability to customise report names</text:p>
        </text:list-item>
        <text:list-item>
          <text:p text:style-name="List_20_1_Content"> <text:span text:style-name="Strong_20_Emphasis">Type:</text:span> You'll need to know the appropriate type for the report you're displaying. The options are</text:p>
          <text:list text:style-name="List_20_1">
            <text:list-item>
              <text:p text:style-name="List_20_1_Content"> bar_chart</text:p>
            </text:list-item>
            <text:list-item>
              <text:p text:style-name="List_20_1_Content"> table</text:p>
            </text:list-item>
            <text:list-item>
              <text:p text:style-name="List_20_1_Content"> pie_chart</text:p>
            </text:list-item>
            <text:list-item>
              <text:p text:style-name="List_20_1_Content"> time_series</text:p>
            </text:list-item>
            <text:list-item>
              <text:p text:style-name="List_20_1_Content"> map</text:p>
            </text:list-item>
            <text:list-item>
              <text:p text:style-name="List_20_1_Content"> line_chart</text:p>
            </text:list-item>
          </text:list>
        </text:list-item>
        <text:list-item>
          <text:p text:style-name="List_20_1_Content"> <text:span text:style-name="Strong_20_Emphasis">Width:</text:span> The fraction of the cell width in “twelfths” that this report will take up (“6” will make it take up half the cell width)</text:p>
        </text:list-item>
        <text:list-item>
          <text:p text:style-name="List_20_1_Content_Last"> <text:span text:style-name="Strong_20_Emphasis">Report:</text:span> Choose the report name from the drop-down list of available reports</text:p>
        </text:list-item>
      </text:list>
      <text:h text:style-name="Heading_20_3" text:outline-level="3"><text:bookmark-start text:name="__RefHeading___configure_users_to_have_access_to_dashboards_8"/><text:bookmark-start text:name="configure_users_to_have_access_to_dashboards"/>Configure users to have access to dashboards<text:bookmark-end text:name="__RefHeading___configure_users_to_have_access_to_dashboards_8"/><text:bookmark-end text:name="configure_users_to_have_access_to_dashboards"/></text:h>
      <text:p text:style-name="Text_20_body">Once the tabs have been setup you have to choose which users will see which tabs. You do this in individual users' settings. For instructions on how to do this, see:</text:p>
      <text:list text:style-name="List_20_1" text:continue-numbering="false">
        <text:list-item>
          <text:p text:style-name="List_20_1_Content_First"> Managing users &gt; General tab &gt; Users can: (Use the Dashboard permission)</text:p>
        </text:list-item>
        <text:list-item>
          <text:p text:style-name="List_20_1_Content_Last"> Managing users &gt; Dashboard tab</text:p>
        </text:list-item>
      </text:list>
      <text:h text:style-name="Heading_20_2" text:outline-level="2"><text:bookmark-start text:name="__RefHeading___exporting_msupply_data_to_the_dashboard_9"/><text:bookmark-start text:name="exporting_msupply_data_to_the_dashboard"/>Exporting mSupply data to the dashboard<text:bookmark-end text:name="__RefHeading___exporting_msupply_data_to_the_dashboard_9"/><text:bookmark-end text:name="exporting_msupply_data_to_the_dashboard"/></text:h>
      <table:table table:style-name="Table">
        <table:table-column/>
        <table:table-column/>
        <table:table-column/>
        <table:table-row>
          <table:table-cell office:value-type="string" table:style-name="tablecell">
            <text:p text:style-name="tablealignright">  //  Previous:  <text:span text:style-name="Strong_20_Emphasis">19.05. Web Dashboard</text:span> </text:p>
          </table:table-cell>
          <table:table-cell office:value-type="string" table:style-name="tablecell"/>
          <table:table-cell office:value-type="string" table:style-name="tablecell">
            <text:p text:style-name="tablealignleft"> Next: <text:span text:style-name="Strong_20_Emphasis">19.07. Online catalogue</text:span>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1::08:12</meta:creation-date>
    <dc:creator>Generated</dc:creator>
    <dc:date>2026-09-17T11::08:12</dc:date>
    <dc:language>en-US</dc:language>
    <meta:editing-cycles>1</meta:editing-cycles>
    <meta:editing-duration>PT0S</meta:editing-duration>
    <dc:title>web_interface:dashboard_setup</dc:title>
  </office:meta>
</office:document-meta>
</file>