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b85b97c70b8b8c87aa10962010b055.png"/>
  <manifest:file-entry manifest:media-type="image/png" manifest:full-path="Pictures/2c8d1af4fefa8fa5de4bcc8a153b3d05.png"/>
  <manifest:file-entry manifest:media-type="image/png" manifest:full-path="Pictures/3342d63b6ab8fa4d594c201d33308a8e.png"/>
  <manifest:file-entry manifest:media-type="image/png" manifest:full-path="Pictures/5afc8eefac212d88b219ebb68e4e7b13.png"/>
  <manifest:file-entry manifest:media-type="image/png" manifest:full-path="Pictures/2fcdccff5094e346dbd5c90c7fb19288.png"/>
  <manifest:file-entry manifest:media-type="image/png" manifest:full-path="Pictures/c1cd9b0de40256247ed3c44989282e08.png"/>
  <manifest:file-entry manifest:media-type="image/png" manifest:full-path="Pictures/5b8de2f494de60f6e800e24c0d96a202.png"/>
  <manifest:file-entry manifest:media-type="image/png" manifest:full-path="Pictures/bfc8e1eaf2043fef2a2c94761d7516d6.png"/>
  <manifest:file-entry manifest:media-type="image/png" manifest:full-path="Pictures/9dc257a4aba3591e62c2446d596c2df8.png"/>
  <manifest:file-entry manifest:media-type="image/png" manifest:full-path="Pictures/0460c3e81dc80b3c9f4ff67ac0999bc1.png"/>
  <manifest:file-entry manifest:media-type="image/png" manifest:full-path="Pictures/d2f93a5d035ffea39bf9b1cb7d8501e0.png"/>
  <manifest:file-entry manifest:media-type="image/png" manifest:full-path="Pictures/598dba8eb8be60cc51f5723fc3bfcafe.png"/>
  <manifest:file-entry manifest:media-type="image/svg+xml" manifest:full-path="Pictures/b684a7766e37f2aaab13b42ad839da51.svg"/>
  <manifest:file-entry manifest:media-type="image/png" manifest:full-path="Pictures/c40f0c24b367997557d2db028cdd9c10.png"/>
  <manifest:file-entry manifest:media-type="image/png" manifest:full-path="Pictures/4df951c75375b4e2e69b42181b5eae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msupply_mobile_customer"/><text:bookmark-start text:name="__RefHeading___mobile_customer_interface_1"/><text:bookmark-start text:name="mobile_customer_interface"/>Mobile Customer Interface<text:bookmark-end text:name="__RefHeading___mobile_customer_interface_1"/><text:bookmark-end text:name="mobile_customer_interface"/></text:h>
      <text:p text:style-name="Text_20_body">*</text:p>
      <text:h text:style-name="Heading_20_2" text:outline-level="2"><text:bookmark-start text:name="__RefHeading___what_is_it_2"/><text:bookmark-start text:name="what_is_it"/>What is it?<text:bookmark-end text:name="__RefHeading___what_is_it_2"/><text:bookmark-end text:name="what_is_it"/></text:h>
      <text:p text:style-name="Text_20_body">The mSupply Mobile Customer Interface allows staff of Customers of your mSupply system to report their stock levels and order stock from a Virtual store in your mSupply system from browsers on any mobile devices (smartphones, tablets, net-books, etc.).</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hile smaller screen devices will function, it is generally impractical to use devices smaller than a tablet.</text:p></table:table-cell></table:table-row></table:table></draw:text-box></draw:frame></text:p>
      <text:p text:style-name="Text_20_body">Also included in this section is a description of what actions are taken by mSupply Desktop Users in response to orders coming through the mSupply Mobile Customer Interface.</text:p>
      <text:h text:style-name="Heading_20_2" text:outline-level="2"><text:bookmark-start text:name="__RefHeading___features_and_limitations_3"/><text:bookmark-start text:name="features_and_limitations"/>Features and Limitations<text:bookmark-end text:name="__RefHeading___features_and_limitations_3"/><text:bookmark-end text:name="features_and_limitations"/></text:h>
      <text:p text:style-name="Text_20_body">mSupply Mobile Customer is designed to be used by staff of your Customer, that is, personnel outside of your organisation.  For this reason, mSupply Mobile Customer will only access / update a restricted set of data in your Server.</text:p>
      <text:p text:style-name="Text_20_body">mSupply Mobile Customer's features are:</text:p>
      <text:list text:style-name="List_20_1" text:continue-numbering="false">
        <text:list-item>
          <text:p text:style-name="List_20_1_Content_First"> <text:span text:style-name="Strong_20_Emphasis">(Supplier) Invoices</text:span>:  Display a list of Supplier Invoices (Processed and In-Process) and details of any selected Supplier Invoice.  Invoices that have been finalised cannot be edited.  Supplier Invoices cannot be deleted.</text:p>
        </text:list-item>
        <text:list-item>
          <text:p text:style-name="List_20_1_Content"> <text:span text:style-name="Strong_20_Emphasis">Orders</text:span>:  Display a list of Orders placed with the supplying store.  Orders can be created, deleted and edited (lines can be added, deleted or edited).</text:p>
        </text:list-item>
        <text:list-item>
          <text:p text:style-name="List_20_1_Content"> <text:span text:style-name="Strong_20_Emphasis">Items</text:span>:  Display a list of Items and simplified details of any selected Item Line, including, of course, stock on hand.  Inventory adjustments are carried out through a stocktake process - refer below.</text:p>
        </text:list-item>
        <text:list-item>
          <text:p text:style-name="List_20_1_Content_Last"> <text:span text:style-name="Strong_20_Emphasis">Stocktakes</text:span>:  Display a list of Stocktakes (incl. Imprests) and details of any selected Stocktake.  Stocktakes can be added, deleted and edited (lines can be added, deleted and edited).</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atch number and expiry date are <text:span text:style-name="Strong_20_Emphasis">not</text:span> displayed, selectable or editable in mSupply Mobile Customer.  Once Stock leaves the mSupply system to a Customer, mSupply stops keeping track of these details.</text:p></table:table-cell></table:table-row></table:table></draw:text-box></draw:frame></text:p>
      <text:h text:style-name="Heading_20_2" text:outline-level="2"><text:bookmark-start text:name="__RefHeading___connecting_to_msupply_mobile_customer_4"/><text:bookmark-start text:name="connecting_to_msupply_mobile_customer"/>Connecting to mSupply Mobile Customer<text:bookmark-end text:name="__RefHeading___connecting_to_msupply_mobile_customer_4"/><text:bookmark-end text:name="connecting_to_msupply_mobile_customer"/></text:h>
      <text:p text:style-name="Text_20_body">Once the mSupply web server is running, you can access it by typing http://ip_address_of_machine_running_msupply/customer/</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he hyperlink above links to Sustainable Solutions' mSupply Web Server for mSupply Mobile Customer demonstration.  You will not be able to proceed further without a username and password - see below.  Contact us email:info@msuppy.org.nz if you would like a temporary username and password to try it out.</text:p><text:p text:style-name="Text_20_body">Once set up with your own Web Server, the correct link can be bookmarked to save you typing it each time.</text:p></table:table-cell></table:table-row></table:table></draw:text-box></draw:frame></text:p>
      <text:h text:style-name="Heading_20_3" text:outline-level="3"><text:bookmark-start text:name="__RefHeading___msupply_mobile_customer_login_5"/><text:bookmark-start text:name="msupply_mobile_customer_login"/>mSupply Mobile Customer login<text:bookmark-end text:name="__RefHeading___msupply_mobile_customer_login_5"/><text:bookmark-end text:name="msupply_mobile_customer_login"/></text:h>
      <text:p text:style-name="Text_20_body">Firstly you will be shown the mSupply login page.</text:p>
      <text:p text:style-name="Text_20_body"><draw:frame draw:style-name="mediacenter" draw:name="0" text:anchor-type="paragraph" draw:z-index="0" svg:width="24.28875cm" style:rel-width="100%" svg:height="9.6572916666667cm" style:rel-height="scale"><draw:image xlink:href="Pictures/edb85b97c70b8b8c87aa10962010b055.png" xlink:type="simple" xlink:show="embed" xlink:actuate="onLoad"/></draw:frame></text:p>
      <text:p text:style-name="Text_20_body">Enter your user name and password and tap <text:span text:style-name="Strong_20_Emphasis">Login</text:span></text:p>
      <text:h text:style-name="Heading_20_2" text:outline-level="2"><text:bookmark-start text:name="__RefHeading___the_navigator_6"/><text:bookmark-start text:name="the_navigator"/>The Navigator<text:bookmark-end text:name="__RefHeading___the_navigator_6"/><text:bookmark-end text:name="the_navigator"/></text:h>
      <text:p text:style-name="Text_20_body">You are now shown the mSupply mobile customer options:</text:p>
      <text:p text:style-name="Text_20_body"><draw:frame draw:style-name="mediacenter" draw:name="1" text:anchor-type="paragraph" draw:z-index="1" svg:width="32.120416666667cm" style:rel-width="100%" svg:height="10.16cm" style:rel-height="scale"><draw:image xlink:href="Pictures/2c8d1af4fefa8fa5de4bcc8a153b3d05.png" xlink:type="simple" xlink:show="embed" xlink:actuate="onLoad"/></draw:frame></text:p>
      <text:p text:style-name="Text_20_body">Tap on:</text:p>
      <text:list text:style-name="List_20_1" text:continue-numbering="false">
        <text:list-item>
          <text:p text:style-name="List_20_1_Content_First"> <text:a xlink:type="simple" xlink:href="#__RefHeading___show_processed_invoices_7" text:style-name="Local_20_link" text:visited-style-name="Visited_20_Local_20_Link">Show Processed Invoices</text:a> to see invoices from the supplying store that have already been processed.</text:p>
        </text:list-item>
        <text:list-item>
          <text:p text:style-name="List_20_1_Content"> <text:a xlink:type="simple" xlink:href="#__RefHeading___show_in_process_invoices_9" text:style-name="Local_20_link" text:visited-style-name="Visited_20_Local_20_Link">Show In-Process Invoices</text:a> to see invoices from the supplying store that have not finished being processed.</text:p>
        </text:list-item>
        <text:list-item>
          <text:p text:style-name="List_20_1_Content"> <text:a xlink:type="simple" xlink:href="#__RefHeading___show_items_11" text:style-name="Local_20_link" text:visited-style-name="Visited_20_Local_20_Link">Show Items</text:a> to see information on items invoiced from the supplying store.</text:p>
        </text:list-item>
        <text:list-item>
          <text:p text:style-name="List_20_1_Content"> <text:a xlink:type="simple" xlink:href="#__RefHeading___show_orders_12" text:style-name="Local_20_link" text:visited-style-name="Visited_20_Local_20_Link">Show Orders</text:a> to view a list of orders that have been created.</text:p>
        </text:list-item>
        <text:list-item>
          <text:p text:style-name="List_20_1_Content"> <text:a xlink:type="simple" xlink:href="#__RefHeading___create_orders_13" text:style-name="Local_20_link" text:visited-style-name="Visited_20_Local_20_Link">Create Orders</text:a> to create a new order for stock from the supplying store.</text:p>
        </text:list-item>
        <text:list-item>
          <text:p text:style-name="List_20_1_Content_Last"> <text:a xlink:type="simple" xlink:href="#__RefHeading___show_stocktakes_14" text:style-name="Local_20_link" text:visited-style-name="Visited_20_Local_20_Link">Show Stocktakes</text:a> to view and create stocktakes or imprests.</text:p>
        </text:list-item>
      </text:list>
      <text:h text:style-name="Heading_20_3" text:outline-level="3"><text:bookmark-start text:name="__RefHeading___show_processed_invoices_7"/><text:bookmark-start text:name="show_processed_invoices"/>Show Processed Invoices<text:bookmark-end text:name="__RefHeading___show_processed_invoices_7"/><text:bookmark-end text:name="show_processed_invoices"/></text:h>
      <text:p text:style-name="Text_20_body">Tap <text:span text:style-name="Emphasis">Show Processed Invoices</text:span> and the invoices that have already been confirmed will be displayed:</text:p>
      <text:p text:style-name="Text_20_body"><draw:frame draw:style-name="mediacenter" draw:name="2" text:anchor-type="paragraph" draw:z-index="2" svg:width="24.685625cm" style:rel-width="100%" svg:height="13.6525cm" style:rel-height="scale"><draw:image xlink:href="Pictures/3342d63b6ab8fa4d594c201d33308a8e.png" xlink:type="simple" xlink:show="embed" xlink:actuate="onLoad"/></draw:frame></text:p>
      <text:p text:style-name="Text_20_body">Tap <text:span text:style-name="Emphasis">Find</text:span> to show a screen where you can search for a particular invoice:</text:p>
      <text:p text:style-name="Text_20_body"><draw:frame draw:style-name="mediacenter" draw:name="3" text:anchor-type="paragraph" draw:z-index="3" svg:width="24.712083333333cm" style:rel-width="100%" svg:height="4.8154166666667cm" style:rel-height="scale"><draw:image xlink:href="Pictures/5afc8eefac212d88b219ebb68e4e7b13.png" xlink:type="simple" xlink:show="embed" xlink:actuate="onLoad"/></draw:frame></text:p>
      <text:h text:style-name="Heading_20_4" text:outline-level="4"><text:bookmark-start text:name="__RefHeading___view_invoice_details_8"/><text:bookmark-start text:name="view_invoice_details"/>View Invoice details<text:bookmark-end text:name="__RefHeading___view_invoice_details_8"/><text:bookmark-end text:name="view_invoice_details"/></text:h>
      <text:p text:style-name="Text_20_body">If you tap on a particular row, then tap <text:span text:style-name="Strong_20_Emphasis">View</text:span> you will be shown the details of that invoice: </text:p>
      <text:p text:style-name="Text_20_body"><draw:frame draw:style-name="mediacenter" draw:name="4" text:anchor-type="paragraph" draw:z-index="4" svg:width="24.632708333333cm" style:rel-width="100%" svg:height="12.594166666667cm" style:rel-height="scale"><draw:image xlink:href="Pictures/2fcdccff5094e346dbd5c90c7fb19288.png" xlink:type="simple" xlink:show="embed" xlink:actuate="onLoad"/></draw:frame></text:p>
      <text:p text:style-name="Text_20_body">Tap <text:span text:style-name="Strong_20_Emphasis">Home</text:span> to go back to the home screen.</text:p>
      <text:p text:style-name="Text_20_body"><text:a xlink:type="simple" xlink:href="#__RefHeading___the_navigator_6" text:style-name="Local_20_link" text:visited-style-name="Visited_20_Local_20_Link">(Back up to The navigator)</text:a></text:p>
      <text:h text:style-name="Heading_20_3" text:outline-level="3"><text:bookmark-start text:name="__RefHeading___show_in_process_invoices_9"/><text:bookmark-start text:name="show_in_process_invoices"/>Show In Process invoices<text:bookmark-end text:name="__RefHeading___show_in_process_invoices_9"/><text:bookmark-end text:name="show_in_process_invoices"/></text:h>
      <text:p text:style-name="Text_20_body">Choosing this option will display the list of invoices that have not been confirmed or finalised. The invoices displayed have their status of suggested(sg).</text:p>
      <text:p text:style-name="Text_20_body"><draw:frame draw:style-name="mediacenter" draw:name="5" text:anchor-type="paragraph" draw:z-index="5" svg:width="24.685625cm" style:rel-width="100%" svg:height="13.6525cm" style:rel-height="scale"><draw:image xlink:href="Pictures/3342d63b6ab8fa4d594c201d33308a8e.png" xlink:type="simple" xlink:show="embed" xlink:actuate="onLoad"/></draw:frame></text:p>
      <text:h text:style-name="Heading_20_4" text:outline-level="4"><text:bookmark-start text:name="__RefHeading___view_invoice_details_10"/><text:bookmark-start text:name="view_invoice_details1"/>View Invoice details<text:bookmark-end text:name="__RefHeading___view_invoice_details_10"/><text:bookmark-end text:name="view_invoice_details1"/></text:h>
      <text:p text:style-name="Text_20_body">To view item details, refer to <text:a xlink:type="simple" xlink:href="#__RefHeading___view_invoice_details_8" text:style-name="Local_20_link" text:visited-style-name="Visited_20_Local_20_Link">View Invoice details</text:a></text:p>
      <text:p text:style-name="Text_20_body">Tap <text:span text:style-name="Strong_20_Emphasis">Home</text:span> to go back to the home screen.</text:p>
      <text:p text:style-name="Text_20_body"><text:a xlink:type="simple" xlink:href="#__RefHeading___the_navigator_6" text:style-name="Local_20_link" text:visited-style-name="Visited_20_Local_20_Link">(Back up to The navigator)</text:a></text:p>
      <text:h text:style-name="Heading_20_3" text:outline-level="3"><text:bookmark-start text:name="__RefHeading___show_items_11"/><text:bookmark-start text:name="show_items"/>Show Items<text:bookmark-end text:name="__RefHeading___show_items_11"/><text:bookmark-end text:name="show_items"/></text:h>
      <text:p text:style-name="Text_20_body">Tap “Show Items” to make a search of invoices on the basis of items. It will display the window as shown below.</text:p>
      <text:p text:style-name="Text_20_body"><draw:frame draw:style-name="mediacenter" draw:name="6" text:anchor-type="paragraph" draw:z-index="6" svg:width="24.92375cm" style:rel-width="100%" svg:height="13.996458333333cm" style:rel-height="scale"><draw:image xlink:href="Pictures/c1cd9b0de40256247ed3c44989282e08.png" xlink:type="simple" xlink:show="embed" xlink:actuate="onLoad"/></draw:frame></text:p>
      <text:p text:style-name="Text_20_body">Enter the name of the item which you want to search or leave it empty to list all the items. Click Find button.</text:p>
      <text:p text:style-name="Text_20_body"><draw:frame draw:style-name="mediacenter" draw:name="7" text:anchor-type="paragraph" draw:z-index="7" svg:width="24.765cm" style:rel-width="100%" svg:height="15.001875cm" style:rel-height="scale"><draw:image xlink:href="Pictures/5b8de2f494de60f6e800e24c0d96a202.png" xlink:type="simple" xlink:show="embed" xlink:actuate="onLoad"/></draw:frame></text:p>
      <text:p text:style-name="Text_20_body">By tapping the row of a specific item details are shown..</text:p>
      <text:p text:style-name="Text_20_body"><draw:frame draw:style-name="mediacenter" draw:name="8" text:anchor-type="paragraph" draw:z-index="8" svg:width="24.765cm" style:rel-width="100%" svg:height="7.381875cm" style:rel-height="scale"><draw:image xlink:href="Pictures/bfc8e1eaf2043fef2a2c94761d7516d6.png" xlink:type="simple" xlink:show="embed" xlink:actuate="onLoad"/></draw:frame></text:p>
      <text:p text:style-name="Text_20_body"><text:a xlink:type="simple" xlink:href="#__RefHeading___the_navigator_6" text:style-name="Local_20_link" text:visited-style-name="Visited_20_Local_20_Link">(Back up to The navigator)</text:a></text:p>
      <text:h text:style-name="Heading_20_3" text:outline-level="3"><text:bookmark-start text:name="__RefHeading___show_orders_12"/><text:bookmark-start text:name="show_orders"/>Show Orders<text:bookmark-end text:name="__RefHeading___show_orders_12"/><text:bookmark-end text:name="show_orders"/></text:h>
      <text:p text:style-name="Text_20_body">Select <text:span text:style-name="Strong_20_Emphasis">Show Orders</text:span> to display a list of orders that have been created. </text:p>
      <text:p text:style-name="Text_20_body"><draw:frame draw:style-name="mediacenter" draw:name="9" text:anchor-type="paragraph" draw:z-index="9" svg:width="36.142083333333cm" style:rel-width="100%" svg:height="10.583333333333cm" style:rel-height="scale"><draw:image xlink:href="Pictures/9dc257a4aba3591e62c2446d596c2df8.png" xlink:type="simple" xlink:show="embed" xlink:actuate="onLoad"/></draw:frame></text:p>
      <text:p text:style-name="Text_20_body">To view or edit an existing order, tap on the order's row to highlight it, then tap on <text:span text:style-name="Strong_20_Emphasis">View/Edit order</text:span></text:p>
      <text:p text:style-name="Text_20_body">To delete an existing order, tap on the order's row to highlight it, then tap on <text:span text:style-name="Strong_20_Emphasis">Delete order</text:span></text:p>
      <text:p text:style-name="Text_20_body">Tap on <text:span text:style-name="Strong_20_Emphasis">Navigator</text:span> to return to the navigator screen.</text:p>
      <text:p text:style-name="Text_20_body"><text:a xlink:type="simple" xlink:href="#__RefHeading___the_navigator_6" text:style-name="Local_20_link" text:visited-style-name="Visited_20_Local_20_Link">(Back up to The navigator)</text:a></text:p>
      <text:h text:style-name="Heading_20_3" text:outline-level="3"><text:bookmark-start text:name="__RefHeading___create_orders_13"/><text:bookmark-start text:name="create_orders"/>Create Orders<text:bookmark-end text:name="__RefHeading___create_orders_13"/><text:bookmark-end text:name="create_orders"/></text:h>
      <text:p text:style-name="Text_20_body">Tap on “Create Order” to display a screen for entering your order.</text:p>
      <text:p text:style-name="Text_20_body"><draw:frame draw:style-name="mediacenter" draw:name="10" text:anchor-type="paragraph" draw:z-index="10" svg:width="23.891875cm" style:rel-width="100%" svg:height="7.9375cm" style:rel-height="scale"><draw:image xlink:href="Pictures/0460c3e81dc80b3c9f4ff67ac0999bc1.png" xlink:type="simple" xlink:show="embed" xlink:actuate="onLoad"/></draw:frame></text:p>
      <text:p text:style-name="Text_20_body">To add a new line, tap on <text:span text:style-name="Strong_20_Emphasis">New line</text:span> and enter the item and the quantity to add:</text:p>
      <text:p text:style-name="Text_20_body"><draw:frame draw:style-name="mediacenter" draw:name="11" text:anchor-type="paragraph" draw:z-index="11" svg:width="20.875625cm" style:rel-width="100%" svg:height="8.73125cm" style:rel-height="scale"><draw:image xlink:href="Pictures/d2f93a5d035ffea39bf9b1cb7d8501e0.png" xlink:type="simple" xlink:show="embed" xlink:actuate="onLoad"/></draw:frame></text:p>
      <text:p text:style-name="Text_20_body">Tap on <text:span text:style-name="Strong_20_Emphasis">Add to order</text:span> to proceed and return to the items in this order. If you wish to add a comment you can do so directly in the list by clicking the blank row under each item:</text:p>
      <text:p text:style-name="Text_20_body"><draw:frame draw:style-name="mediacenter" draw:name="12" text:anchor-type="paragraph" draw:z-index="12" svg:width="24.791458333333cm" style:rel-width="100%" svg:height="12.567708333333cm" style:rel-height="scale"><draw:image xlink:href="Pictures/598dba8eb8be60cc51f5723fc3bfcafe.png" xlink:type="simple" xlink:show="embed" xlink:actuate="onLoad"/></draw:frame></text:p>
      <text:p text:style-name="Text_20_body">Note you can also edit the quantity directly in the list.</text:p>
      <text:p text:style-name="Text_20_body">If you have been assigned an order list of the items you are allowed to order, tapping the <text:span text:style-name="Strong_20_Emphasis">Add lines from Order list</text:span> button will display the items on the list(s) defined for the group(s).
&lt;note important&gt;For setting up a default order list, see Names: Using, adding and editing &lt;/note&gt;</text:p>
      <text:p text:style-name="Text_20_body">The list will be displayed in the same order as was specified when setting up the list in mSupply.</text:p>
      <text:p text:style-name="Text_20_body">Once the order is complete, tap the <text:span text:style-name="Strong_20_Emphasis">Finalise Order</text:span> button to finalise the order that you have created. It will now be able to be processed, and you might even get your supplies delivered quicker than you would have by submitting a written order <draw:frame draw:style-name="media" draw:name="13" text:anchor-type="as-char" draw:z-index="13" svg:width="" svg:rel-width="100%" svg:height="0cm"><draw:image xlink:href="Pictures/b684a7766e37f2aaab13b42ad839da51.svg" xlink:type="simple" xlink:show="embed" xlink:actuate="onLoad"/></draw:frame></text:p>
      <text:p text:style-name="Text_20_body"><text:a xlink:type="simple" xlink:href="#__RefHeading___the_navigator_6" text:style-name="Local_20_link" text:visited-style-name="Visited_20_Local_20_Link">(Back up to The navigator)</text:a></text:p>
      <text:h text:style-name="Heading_20_3" text:outline-level="3"><text:bookmark-start text:name="__RefHeading___show_stocktakes_14"/><text:bookmark-start text:name="show_stocktakes"/>Show Stocktakes<text:bookmark-end text:name="__RefHeading___show_stocktakes_14"/><text:bookmark-end text:name="show_stocktakes"/></text:h>
      <text:p text:style-name="Text_20_body">Tap <text:span text:style-name="Emphasis">Show Stocktakes</text:span> and the stocktakes that have already been initiated will be displayed:</text:p>
      <text:p text:style-name="Text_20_body"><draw:frame draw:style-name="mediacenter" draw:name="14" text:anchor-type="paragraph" draw:z-index="14" svg:width="27.252083333333cm" style:rel-width="100%" svg:height="12.594166666667cm" style:rel-height="scale"><draw:image xlink:href="Pictures/c40f0c24b367997557d2db028cdd9c10.png" xlink:type="simple" xlink:show="embed" xlink:actuate="onLoad"/></draw:frame></text:p>
      <text:p text:style-name="Text_20_body">The stocktakes feature is useful to those users at a central supply facility who are responsible for managing orders from a number of remote facilities based on the stock levels in those facilities.</text:p>
      <text:p text:style-name="Text_20_body">From this window you can view an existing stocktake by tapping on a row and then on the <text:span text:style-name="Strong_20_Emphasis">View/Edit</text:span> button.
You can choose to create a <text:span text:style-name="Emphasis">New stocktake</text:span> or <text:span text:style-name="Emphasis">New imprest</text:span> by clicking the appropriate button. The option chosen depends on whether you are using the dynamic Stock History system of stock management, or the Imprest system. These systems are covered elsewhere in the user guide. See  Stock Control methods for your customers.</text:p>
      <text:p text:style-name="Text_20_body">By clicking either of the <text:span text:style-name="Strong_20_Emphasis">New stocktake</text:span> or <text:span text:style-name="Strong_20_Emphasis">New imprest</text:span> buttons you are  presented with a screen showing the items you carry in stock.</text:p>
      <text:p text:style-name="Text_20_body">Enter the stock on hand for each item into the <text:span text:style-name="Strong_20_Emphasis">My current SOH</text:span> column: </text:p>
      <text:p text:style-name="Text_20_body"><draw:frame draw:style-name="mediacenter" draw:name="15" text:anchor-type="paragraph" draw:z-index="15" svg:width="26.431875cm" style:rel-width="100%" svg:height="14.419791666667cm" style:rel-height="scale"><draw:image xlink:href="Pictures/4df951c75375b4e2e69b42181b5eae52.png" xlink:type="simple" xlink:show="embed" xlink:actuate="onLoad"/></draw:frame></text:p>
      <text:p text:style-name="Text_20_body">Once you have entered all your stock on hand figures, tap <text:span text:style-name="Strong_20_Emphasis">Finalise</text:span> to send the stocktake to the central store.</text:p>
      <text:p text:style-name="Text_20_body">If you want to finish the entries later, click <text:span text:style-name="Strong_20_Emphasis">Save changes</text:span> and then <text:span text:style-name="Strong_20_Emphasis">Stocktakes</text:span> to return to the list. You can then use the <text:span text:style-name="Strong_20_Emphasis">View/Edit</text:span> Button on the stocktakes list to return to your stocktake later.</text:p>
      <text:p text:style-name="Text_20_body"><text:a xlink:type="simple" xlink:href="#__RefHeading___the_navigator_6" text:style-name="Local_20_link" text:visited-style-name="Visited_20_Local_20_Link">(Back up to The navigator)</text:a></text:p>
      <text:h text:style-name="Heading_20_4" text:outline-level="4"><text:bookmark-start text:name="__RefHeading___back_at_the_central_store_15"/><text:bookmark-start text:name="back_at_the_central_store"/>Back at the central store....<text:bookmark-end text:name="__RefHeading___back_at_the_central_store_15"/><text:bookmark-end text:name="back_at_the_central_store"/></text:h>
      <text:p text:style-name="Text_20_body">The operator at the central store may then process the information entered by the remote customer by choosing from the menu <text:span text:style-name="Emphasis"> Customer&gt;Show customer stock history,</text:span> and looking in the <text:span text:style-name="Emphasis"> Customer stock history list</text:span> window for recent entries having a status of <text:span text:style-name="Emphasis"> wf</text:span> (web, finalised). Double clicking on the desired entry displays the <text:span text:style-name="Emphasis"> Edit customer stock history</text:span> window showing the data entered by the remote customer. The details may be reviewed, and figures entered in the <text:span text:style-name="Emphasis"> Actual quantity</text:span> column before clicking on Create Customer Invoice,at which point the status changes from <text:span text:style-name="Strong_20_Emphasis">WF</text:span> to <text:span text:style-name="Strong_20_Emphasis">sg</text:span> and it may no longer be viewed by the remote custom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6::48:22</meta:creation-date>
    <dc:creator>Generated</dc:creator>
    <dc:date>2026-09-13T06::48:22</dc:date>
    <dc:language>en-US</dc:language>
    <meta:editing-cycles>1</meta:editing-cycles>
    <meta:editing-duration>PT0S</meta:editing-duration>
    <dc:title>web_interface:msupply_mobile_customer</dc:title>
  </office:meta>
</office:document-meta>
</file>