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588d41ed2681b78b6ecc36d39f8d8f6.png"/>
  <manifest:file-entry manifest:media-type="image/png" manifest:full-path="Pictures/22e84ef92060cfb3d764857fd77374c0.png"/>
  <manifest:file-entry manifest:media-type="image/png" manifest:full-path="Pictures/4744a095d9ce22c8186f04da5f830bd8.png"/>
  <manifest:file-entry manifest:media-type="image/svg+xml" manifest:full-path="Pictures/e20b597eb088e6a962ab56b96230d9fa.svg"/>
  <manifest:file-entry manifest:media-type="image/png" manifest:full-path="Pictures/4f14c09354755854a36a35f1457f60e2.png"/>
  <manifest:file-entry manifest:media-type="image/png" manifest:full-path="Pictures/0810065f8b5a6429e4272c5744003e45.png"/>
  <manifest:file-entry manifest:media-type="image/png" manifest:full-path="Pictures/eb4b717e2d85336d24f7af6a53f9a4f9.png"/>
  <manifest:file-entry manifest:media-type="image/png" manifest:full-path="Pictures/298c2d151f05de9a189d95a1b131a49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interface:unfpa_reports_app"/><text:bookmark-start text:name="__RefHeading___unfpa_lma_reports_app_1"/><text:bookmark-start text:name="unfpa_lma_reports_app"/>19.12. UNFPA LMA reports app<text:bookmark-end text:name="__RefHeading___unfpa_lma_reports_app_1"/><text:bookmark-end text:name="unfpa_lma_reports_app"/></text:h>
      <text:h text:style-name="Heading_20_2" text:outline-level="2"><text:bookmark-start text:name="__RefHeading___what_is_it_2"/><text:bookmark-start text:name="what_is_it"/>What is it?<text:bookmark-end text:name="__RefHeading___what_is_it_2"/><text:bookmark-end text:name="what_is_it"/></text:h>
      <text:p text:style-name="Text_20_body">Some UNFPA users are periodically required to produce Last Mile Assurance (LMA) reports. These can be time consuming and difficult to produce manually so we've created an app for that!</text:p>
      <text:p text:style-name="Text_20_body">This app runs on the central server of your mSupply installation and will create a selection of UNFPA formatted LMA reports as spreadsheet files for you; all you have to do is make some selections to define what transactions and stock should be included in the reports.</text:p>
      <text:p text:style-name="Text_20_body">The reports take data from the mSupply dashboard and generates excel reports in pre-defined templates.  The mSupply server mSupply exports data to the mSupply dashboard periodically.  The frequency with which data is exported from the mSupply server to the mSupply dashboard will impact on how closely the data in the LMA app matches the data in the mSupply desktop application.</text:p>
      <text:p text:style-name="Text_20_body">So, for the app to reliably generate data, all three services need to be operating:</text:p>
      <text:list text:style-name="List_20_1" text:continue-numbering="false">
        <text:list-item>
          <text:p text:style-name="List_20_1_Content_First"> mSupply server</text:p>
        </text:list-item>
        <text:list-item>
          <text:p text:style-name="List_20_1_Content"> mSupply dashboard</text:p>
        </text:list-item>
        <text:list-item>
          <text:p text:style-name="List_20_1_Content"> UNFGPA LMA reports app</text:p>
        </text:list-item>
        <text:list-item>
          <text:p text:style-name="List_20_1_Content_Last"> mSupply Web server - refer Server tab page for details.</text:p>
        </text:list-item>
      </text:list>
      <text:h text:style-name="Heading_20_2" text:outline-level="2"><text:bookmark-start text:name="__RefHeading___setup_3"/><text:bookmark-start text:name="setup"/>Setup<text:bookmark-end text:name="__RefHeading___setup_3"/><text:bookmark-end text:name="setup"/></text:h>
      <text:h text:style-name="Heading_20_3" text:outline-level="3"><text:bookmark-start text:name="__RefHeading___store_tags_4"/><text:bookmark-start text:name="store_tags"/>Store tags<text:bookmark-end text:name="__RefHeading___store_tags_4"/><text:bookmark-end text:name="store_tags"/></text:h>
      <text:p text:style-name="Text_20_body">For the purposes of the LMA reports, mSupply needs to know which of the stores in your datafile are the 'Central store' and which are 'Decentralised stores'.  You do this by adding appropriate store tags to the stores:</text:p>
      <text:list text:style-name="List_20_1" text:continue-numbering="false">
        <text:list-item>
          <text:p text:style-name="List_20_1_Content_First"> 'Central store' must be given the <text:span text:style-name="Source_20_Text">UNFPA_Central</text:span> store tag</text:p>
        </text:list-item>
        <text:list-item>
          <text:p text:style-name="List_20_1_Content_Last"> 'Decentralised stores' must be given the <text:span text:style-name="Source_20_Text">UNFPA_decentralised</text:span> store tag</text:p>
        </text:list-item>
      </text:list>
      <text:p text:style-name="Text_20_body">For details of how to add tags to stores, please see the Store tags page.</text:p>
      <text:h text:style-name="Heading_20_2" text:outline-level="2"><text:bookmark-start text:name="__RefHeading___using_the_app_5"/><text:bookmark-start text:name="using_the_app"/>Using the app<text:bookmark-end text:name="__RefHeading___using_the_app_5"/><text:bookmark-end text:name="using_the_app"/></text:h>
      <text:p text:style-name="Text_20_body">In your browser, enter the URL of your server followed by the port the app is running on (if you don't know what this is, ask the mSupply Foundation support@msupply.foundation.  It should be something like this:</text:p>
      <text:p text:style-name="Preformatted_20_Text">https://example.com:4000</text:p>
      <text:p text:style-name="Text_20_body">The login window will load which looks like this:</text:p>
      <text:p text:style-name="Text_20_body"><draw:frame draw:style-name="mediacenter" draw:name="0" text:anchor-type="paragraph" draw:z-index="0" svg:width="15.875cm" svg:height="13.130808550186cm"><draw:image xlink:href="Pictures/2588d41ed2681b78b6ecc36d39f8d8f6.png" xlink:type="simple" xlink:show="embed" xlink:actuate="onLoad"/></draw:frame></text:p>
      <text:p text:style-name="Text_20_body">To login enter your mSupply username and password in the <text:span text:style-name="Strong_20_Emphasis">Username</text:span> and <text:span text:style-name="Strong_20_Emphasis">Password</text:span> fields and click on the <text:span text:style-name="Strong_20_Emphasis">Sign in</text:span> button.</text:p>
      <text:p text:style-name="Text_20_body">After successfully logging in, the report options window will be displayed:</text:p>
      <text:p text:style-name="Text_20_body"><draw:frame draw:style-name="mediacenter" draw:name="1" text:anchor-type="paragraph" draw:z-index="1" svg:width="15.875cm" svg:height="13.130808550186cm"><draw:image xlink:href="Pictures/22e84ef92060cfb3d764857fd77374c0.png" xlink:type="simple" xlink:show="embed" xlink:actuate="onLoad"/></draw:frame></text:p>
      <text:p text:style-name="Text_20_body">On this window, make your selections to define what will go in your report:</text:p>
      <text:list text:style-name="List_20_1" text:continue-numbering="false">
        <text:list-item>
          <text:p text:style-name="List_20_1_Content_First"> <text:span text:style-name="Strong_20_Emphasis">Report to create drop down list:</text:span> Select one of the following options:</text:p>
          <text:list text:style-name="List_20_1">
            <text:list-item>
              <text:p text:style-name="List_20_1_Content"> Quarterley review report</text:p>
            </text:list-item>
            <text:list-item>
              <text:p text:style-name="List_20_1_Content"> LMA IP SC Fact Sheet report</text:p>
            </text:list-item>
            <text:list-item>
              <text:p text:style-name="List_20_1_Content"> Stock on date</text:p>
            </text:list-item>
            <text:list-item>
              <text:p text:style-name="List_20_1_Content"> Ledger</text:p>
            </text:list-item>
          </text:list>
        </text:list-item>
        <text:list-item>
          <text:p text:style-name="List_20_1_Content"> <text:span text:style-name="Strong_20_Emphasis">Include transactions in this date range in the report fields</text:span>: click on the <text:span text:style-name="Strong_20_Emphasis">From</text:span> and <text:span text:style-name="Strong_20_Emphasis">To</text:span> dates to select the dates from calendars. Only transactions with a confirmed date that falls between the <text:span text:style-name="Strong_20_Emphasis">From</text:span> and <text:span text:style-name="Strong_20_Emphasis">To</text:span> dates will be included in the report.</text:p>
        </text:list-item>
        <text:list-item>
          <text:p text:style-name="List_20_1_Content"> <text:span text:style-name="Strong_20_Emphasis">Items to include in report drop down list:</text:span> Contains a list of all the master lists in your datafile. Select one to include only items from that master list in the report.</text:p>
        </text:list-item>
        <text:list-item>
          <text:p text:style-name="List_20_1_Content_Last"> <text:span text:style-name="Strong_20_Emphasis">Include stock from these donors in the report drop down list:</text:span> You can choose one or more donors - if you do then only stock that came from them will be included in the report. You can also choose <text:span text:style-name="Emphasis">None</text:span> (the default option), in which case a donor filter will not be applied.</text:p>
        </text:list-item>
      </text:list>
      <text:p text:style-name="Text_20_body">If you select any report in the <text:span text:style-name="Strong_20_Emphasis">Report to create</text:span> drop down list <text:span text:style-name="Emphasis">EXCEPT</text:span> the <text:span text:style-name="Strong_20_Emphasis">Quarterley review report</text:span>, an additional store filter is added to the bottom of the options:</text:p>
      <text:p text:style-name="Text_20_body"><draw:frame draw:style-name="mediacenter" draw:name="2" text:anchor-type="paragraph" draw:z-index="2" svg:width="15.875cm" svg:height="12.872015610652cm"><draw:image xlink:href="Pictures/4744a095d9ce22c8186f04da5f830bd8.png" xlink:type="simple" xlink:show="embed" xlink:actuate="onLoad"/></draw:frame></text:p>
      <text:p text:style-name="Text_20_body">The table shows a list of all the stores in your datafile.</text:p>
      <text:list text:style-name="List_20_1" text:continue-numbering="false">
        <text:list-item>
          <text:p text:style-name="List_20_1_Content_First"> To make it more manageable you can choose to display only stores with particular tags by selecting them in the <text:span text:style-name="Strong_20_Emphasis">Filter stores by tag</text:span> drop down list.</text:p>
        </text:list-item>
        <text:list-item>
          <text:p text:style-name="List_20_1_Content_Last"> If there are many stores, you can use the paging controls at the bottom of the window to move through the different pages and choose how many stores to display on each page.</text:p>
        </text:list-item>
      </text:list>
      <text:p text:style-name="Text_20_body">Click on the <text:span text:style-name="Emphasis">SELECTED</text:span> column checkbox to select a store to include in the report. You can click on the <text:span text:style-name="Strong_20_Emphasis">All on/off</text:span> checkbox to toggle the <text:span text:style-name="Emphasis">SELECTED</text:span> checkbox on and off for all stores on all pages at once. Only transactions and stock from the stores that have a check in the <text:span text:style-name="Emphasis">SELECTED</text:span> checkbox will be included in the report.</text:p>
      <text:p text:style-name="Text_20_body">When you are happy with your selections, click on the <text:span text:style-name="Strong_20_Emphasis">Create Report</text:span> button to create the report. mSupply will tell you the report is being generated and will ask you where to save it or which application to open it with when it is finished. The files generated are .xlsx format spreadsheets.</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Some of the reports do a huge amount of work and calculation so can take a long time to run, especially if you have chosen a lot of stores, a lot of items or a long period to be included in the report. So make yourself a good cup of coffee and go do something else for a while. Better that the computer does all the hard work instead of you, right? <draw:frame draw:style-name="media" draw:name="3" text:anchor-type="as-char" draw:z-index="3" svg:width="" svg:rel-width="100%" svg:height="0cm"><draw:image xlink:href="Pictures/e20b597eb088e6a962ab56b96230d9fa.svg" xlink:type="simple" xlink:show="embed" xlink:actuate="onLoad"/></draw:frame></text:p></table:table-cell></table:table-row></table:table></draw:text-box></draw:frame></text:p>
      <text:h text:style-name="Heading_20_2" text:outline-level="2"><text:bookmark-start text:name="__RefHeading___example_report_outputs_6"/><text:bookmark-start text:name="example_report_outputs"/>Example report outputs<text:bookmark-end text:name="__RefHeading___example_report_outputs_6"/><text:bookmark-end text:name="example_report_outputs"/></text:h>
      <text:h text:style-name="Heading_20_3" text:outline-level="3"><text:bookmark-start text:name="__RefHeading___quarterly_review_report_7"/><text:bookmark-start text:name="quarterly_review_report"/>Quarterly review report<text:bookmark-end text:name="__RefHeading___quarterly_review_report_7"/><text:bookmark-end text:name="quarterly_review_report"/></text:h>
      <text:p text:style-name="Text_20_body"><draw:frame draw:style-name="mediacenter" draw:name="4" text:anchor-type="paragraph" draw:z-index="4" svg:width="26.458333333333cm" style:rel-width="100%" svg:height="4.5957038475768cm" style:rel-height="scale"><draw:image xlink:href="Pictures/4f14c09354755854a36a35f1457f60e2.png" xlink:type="simple" xlink:show="embed" xlink:actuate="onLoad"/></draw:frame></text:p>
      <text:h text:style-name="Heading_20_3" text:outline-level="3"><text:bookmark-start text:name="__RefHeading___lma_ip_sc_fact_sheet_report_8"/><text:bookmark-start text:name="lma_ip_sc_fact_sheet_report"/>LMA IP SC Fact Sheet report<text:bookmark-end text:name="__RefHeading___lma_ip_sc_fact_sheet_report_8"/><text:bookmark-end text:name="lma_ip_sc_fact_sheet_report"/></text:h>
      <text:p text:style-name="Text_20_body"><draw:frame draw:style-name="mediacenter" draw:name="5" text:anchor-type="paragraph" draw:z-index="5" svg:width="26.458333333333cm" style:rel-width="100%" svg:height="9.7096313603323cm" style:rel-height="scale"><draw:image xlink:href="Pictures/0810065f8b5a6429e4272c5744003e45.png" xlink:type="simple" xlink:show="embed" xlink:actuate="onLoad"/></draw:frame></text:p>
      <text:h text:style-name="Heading_20_3" text:outline-level="3"><text:bookmark-start text:name="__RefHeading___stock_on_date_report_9"/><text:bookmark-start text:name="stock_on_date_report"/>Stock on date report<text:bookmark-end text:name="__RefHeading___stock_on_date_report_9"/><text:bookmark-end text:name="stock_on_date_report"/></text:h>
      <text:p text:style-name="Text_20_body"><draw:frame draw:style-name="mediacenter" draw:name="6" text:anchor-type="paragraph" draw:z-index="6" svg:width="26.458333333333cm" style:rel-width="100%" svg:height="12.075271294021cm" style:rel-height="scale"><draw:image xlink:href="Pictures/eb4b717e2d85336d24f7af6a53f9a4f9.png" xlink:type="simple" xlink:show="embed" xlink:actuate="onLoad"/></draw:frame></text:p>
      <text:h text:style-name="Heading_20_3" text:outline-level="3"><text:bookmark-start text:name="__RefHeading___ledger_report_10"/><text:bookmark-start text:name="ledger_report"/>Ledger report<text:bookmark-end text:name="__RefHeading___ledger_report_10"/><text:bookmark-end text:name="ledger_report"/></text:h>
      <text:p text:style-name="Text_20_body"><draw:frame draw:style-name="mediacenter" draw:name="7" text:anchor-type="paragraph" draw:z-index="7" svg:width="26.458333333333cm" style:rel-width="100%" svg:height="9.7966546028211cm" style:rel-height="scale"><draw:image xlink:href="Pictures/298c2d151f05de9a189d95a1b131a496.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9.11. mSupply sync API</text:span> | | Next: <text:span text:style-name="Strong_20_Emphasis">20. Cold Chain Equipmen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0::32:32</meta:creation-date>
    <dc:creator>Generated</dc:creator>
    <dc:date>2026-08-09T10::32:32</dc:date>
    <dc:language>en-US</dc:language>
    <meta:editing-cycles>1</meta:editing-cycles>
    <meta:editing-duration>PT0S</meta:editing-duration>
    <dc:title>web_interface:unfpa_reports_app</dc:title>
  </office:meta>
</office:document-meta>
</file>