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577d53b5565ccd217c3b24c6347bb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b_interface:web_messages"/><text:bookmark-start text:name="__RefHeading___web_messages_1"/><text:bookmark-start text:name="web_messages"/>Web messages<text:bookmark-end text:name="__RefHeading___web_messages_1"/><text:bookmark-end text:name="web_messages"/></text:h>
      <text:p text:style-name="Text_20_body">*</text:p>
      <text:p text:style-name="Text_20_body">Choosing this command from the <text:span text:style-name="Emphasis">Special</text:span> menu, if you are using the mSupply web server, provides a means of giving information to your clients. For example, you might want to let them know about a change in packaging, a drug recall or that you will be closed next Tuesday for stock taking.</text:p>
      <text:p text:style-name="Text_20_body">The messages you add will be shown in the customer's web browser after they have successfully logged in.</text:p>
      <text:p text:style-name="Text_20_body"><draw:frame draw:style-name="mediacenter" draw:name="0" text:anchor-type="paragraph" draw:z-index="0" svg:width="13.229166666667cm" svg:height="13.229166666667cm"><draw:image xlink:href="/home/msupply/public_html/docs/data/media/under_development/web_logdin.png" xlink:type="simple" xlink:show="embed" xlink:actuate="onLoad"/></draw:frame></text:p>
      <text:p text:style-name="Text_20_body">Choosing this menu item shows a list of messages, if there are any.</text:p>
      <text:p text:style-name="Text_20_body"><draw:frame draw:style-name="mediacenter" draw:name="1" text:anchor-type="paragraph" draw:z-index="1" svg:width="11.90625cm" svg:height="11.90625cm"><draw:image xlink:href="/home/msupply/public_html/docs/data/media/under_development/web_msg_1.png" xlink:type="simple" xlink:show="embed" xlink:actuate="onLoad"/></draw:frame></text:p>
      <text:p text:style-name="Text_20_body">Double-click a message to edit it.</text:p>
      <text:h text:style-name="Heading_20_5" text:outline-level="5"><text:bookmark-start text:name="__RefHeading___delete_button_2"/><text:bookmark-start text:name="delete_button"/>Delete button<text:bookmark-end text:name="__RefHeading___delete_button_2"/><text:bookmark-end text:name="delete_button"/></text:h>
      <text:p text:style-name="Text_20_body">Click on a message in the list, then click this button to delete it.</text:p>
      <text:p text:style-name="Text_20_body">Click the <text:span text:style-name="Emphasis"> New</text:span> button to add a new message. The window to add or edit a message will be shown</text:p>
      <text:p text:style-name="Text_20_body"><draw:frame draw:style-name="mediacenter" draw:name="2" text:anchor-type="paragraph" draw:z-index="2" svg:width="11.90625cm" svg:height="8.1338151737968cm"><draw:image xlink:href="Pictures/1577d53b5565ccd217c3b24c6347bb3b.png" xlink:type="simple" xlink:show="embed" xlink:actuate="onLoad"/></draw:frame></text:p>
      <text:p text:style-name="Text_20_body">Only messages with the “active” radio button checked will be displayed.</text:p>
      <text:h text:style-name="Heading_20_5" text:outline-level="5"><text:bookmark-start text:name="__RefHeading___priority_3"/><text:bookmark-start text:name="priority"/>Priority<text:bookmark-end text:name="__RefHeading___priority_3"/><text:bookmark-end text:name="priority"/></text:h>
      <text:p text:style-name="Text_20_body">Choose a priorty from one to five. Messages are sorted by priority before they are displayed, so messages with a priority of “1” will display at the top of the list.</text:p>
      <text:p text:style-name="Text_20_body">When a customer successfully logs on, they will see the headline message only, with a “more….” link, which will display the full message text.</text:p>
      <text:p text:style-name="Text_20_body">Note that you can put HTML tags in the message headline and body.</text:p>
      <text:p text:style-name="Text_20_body">For example, to make a message appear in bold, write it like this:</text:p>
      <text:list text:style-name="List_20_1" text:continue-numbering="false">
        <text:list-item>
          <text:p text:style-name="LastListParagraph_List_20_1_Content_First"> &lt;strong&gt;Urgent request for assistance&lt;/strong&gt;</text:p>
        </text:list-item>
      </text:list>
      <text:p text:style-name="Text_20_body">To make a message blink:</text:p>
      <text:list text:style-name="List_20_1" text:continue-numbering="false">
        <text:list-item>
          <text:p text:style-name="LastListParagraph_List_20_1_Content_First"> &lt;blink&gt;Blinking messages are very annoying&lt;/blink&gt;</text:p>
        </text:list-item>
      </text:list>
      <text:p text:style-name="Text_20_body">You can also use this facility to make complex newsletters with columns and links to other web pages etc.</text:p>
      <text:p text:style-name="Text_20_body">&lt;note&gt;To continue to the next section of the mSupply® user guide click here&lt;/not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8::32:38</meta:creation-date>
    <dc:creator>Generated</dc:creator>
    <dc:date>2026-09-13T08::32:38</dc:date>
    <dc:language>en-US</dc:language>
    <meta:editing-cycles>1</meta:editing-cycles>
    <meta:editing-duration>PT0S</meta:editing-duration>
    <dc:title>web_interface:web_messages</dc:title>
  </office:meta>
</office:document-meta>
</file>